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2" style:parent-style-name="Bekezdésalapbetűtípusa" style:family="text">
      <style:text-properties fo:font-weight="bold" style:font-weight-asian="bold" style:font-weight-complex="bold"/>
    </style:style>
    <style:style style:name="T3" style:parent-style-name="Bekezdésalapbetűtípusa" style:family="text">
      <style:text-properties fo:font-weight="bold" style:font-weight-asian="bold" style:font-weight-complex="bold"/>
    </style:style>
    <style:style style:name="P4" style:parent-style-name="Standard" style:family="paragraph"/>
    <style:style style:name="T5" style:parent-style-name="Bekezdésalapbetűtípusa" style:family="text">
      <style:text-properties fo:font-weight="bold" style:font-weight-asian="bold" style:font-weight-complex="bold"/>
    </style:style>
    <style:style style:name="T6" style:parent-style-name="Bekezdésalapbetűtípusa" style:family="text">
      <style:text-properties fo:font-weight="bold" style:font-weight-asian="bold" style:font-weight-complex="bold"/>
    </style:style>
    <style:style style:name="T7" style:parent-style-name="Bekezdésalapbetűtípusa" style:family="text">
      <style:text-properties fo:font-weight="bold" style:font-weight-asian="bold" style:font-weight-complex="bold"/>
    </style:style>
    <style:style style:name="P8" style:parent-style-name="Standard" style:family="paragraph"/>
    <style:style style:name="P9" style:parent-style-name="Standard" style:family="paragraph"/>
    <style:style style:name="P10" style:parent-style-name="Standard" style:family="paragraph"/>
    <style:style style:name="P11" style:parent-style-name="Standard" style:family="paragraph"/>
    <style:style style:name="P12" style:parent-style-name="Standard" style:family="paragraph"/>
    <style:style style:name="P13" style:parent-style-name="Standard" style:family="paragraph"/>
    <style:style style:name="P14" style:parent-style-name="Standard" style:family="paragraph"/>
    <style:style style:name="P15" style:parent-style-name="Standard" style:family="paragraph"/>
    <style:style style:name="T16" style:parent-style-name="Bekezdésalapbetűtípusa" style:family="text">
      <style:text-properties fo:font-weight="bold" style:font-weight-asian="bold" style:font-weight-complex="bold"/>
    </style:style>
    <style:style style:name="T17" style:parent-style-name="Bekezdésalapbetűtípusa" style:family="text">
      <style:text-properties fo:font-weight="bold" style:font-weight-asian="bold" style:font-weight-complex="bold"/>
    </style:style>
    <style:style style:name="P18" style:parent-style-name="Standard" style:family="paragraph"/>
    <style:style style:name="P19" style:parent-style-name="Standard" style:family="paragraph"/>
    <style:style style:name="P20" style:parent-style-name="Standard" style:family="paragraph"/>
    <style:style style:name="P21" style:parent-style-name="Standard" style:family="paragraph"/>
    <style:style style:name="P22" style:parent-style-name="Standard" style:family="paragraph"/>
    <style:style style:name="P23" style:parent-style-name="Standard" style:family="paragraph"/>
    <style:style style:name="P24" style:parent-style-name="Standard" style:family="paragraph"/>
    <style:style style:name="T25" style:parent-style-name="Bekezdésalapbetűtípusa" style:family="text">
      <style:text-properties fo:font-weight="bold" style:font-weight-asian="bold" style:font-weight-complex="bold"/>
    </style:style>
    <style:style style:name="T26" style:parent-style-name="Bekezdésalapbetűtípusa" style:family="text">
      <style:text-properties fo:font-weight="bold" style:font-weight-asian="bold" style:font-weight-complex="bold"/>
    </style:style>
    <style:style style:name="P27" style:parent-style-name="Standard" style:family="paragraph"/>
    <style:style style:name="T28" style:parent-style-name="Bekezdésalapbetűtípusa" style:family="text">
      <style:text-properties fo:font-weight="bold" style:font-weight-asian="bold" style:font-weight-complex="bold"/>
    </style:style>
    <style:style style:name="P29" style:parent-style-name="Standard" style:family="paragraph"/>
    <style:style style:name="P30" style:parent-style-name="Standard" style:family="paragraph"/>
    <style:style style:name="P31" style:parent-style-name="Standard" style:family="paragraph"/>
    <style:style style:name="T32" style:parent-style-name="Bekezdésalapbetűtípusa" style:family="text">
      <style:text-properties fo:font-weight="bold" style:font-weight-asian="bold" style:font-weight-complex="bold"/>
    </style:style>
    <style:style style:name="P33" style:parent-style-name="Standard" style:family="paragraph"/>
    <style:style style:name="P34" style:parent-style-name="Standard" style:family="paragraph"/>
    <style:style style:name="P35" style:parent-style-name="Standard" style:family="paragraph"/>
    <style:style style:name="P36" style:parent-style-name="Standard" style:family="paragraph"/>
    <style:style style:name="T37" style:parent-style-name="Bekezdésalapbetűtípusa" style:family="text">
      <style:text-properties fo:font-weight="bold" style:font-weight-asian="bold" style:font-weight-complex="bold"/>
    </style:style>
    <style:style style:name="P38" style:parent-style-name="Standard" style:family="paragraph"/>
    <style:style style:name="T39" style:parent-style-name="Bekezdésalapbetűtípusa" style:family="text">
      <style:text-properties fo:font-weight="bold" style:font-weight-asian="bold" style:font-weight-complex="bold"/>
    </style:style>
    <style:style style:name="P40" style:parent-style-name="Standard" style:family="paragraph"/>
    <style:style style:name="T41" style:parent-style-name="Bekezdésalapbetűtípusa" style:family="text">
      <style:text-properties fo:font-weight="bold" style:font-weight-asian="bold" style:font-weight-complex="bold"/>
    </style:style>
    <style:style style:name="P42" style:parent-style-name="Standard" style:family="paragraph"/>
    <style:style style:name="T43" style:parent-style-name="Bekezdésalapbetűtípusa" style:family="text">
      <style:text-properties fo:font-weight="bold" style:font-weight-asian="bold" style:font-weight-complex="bold"/>
    </style:style>
    <style:style style:name="P44" style:parent-style-name="Standard" style:family="paragraph"/>
    <style:style style:name="T45" style:parent-style-name="Bekezdésalapbetűtípusa" style:family="text">
      <style:text-properties fo:font-weight="bold" style:font-weight-asian="bold" style:font-weight-complex="bold"/>
    </style:style>
    <style:style style:name="T46" style:parent-style-name="Bekezdésalapbetűtípusa" style:family="text">
      <style:text-properties fo:font-weight="bold" style:font-weight-asian="bold" style:font-weight-complex="bold"/>
    </style:style>
    <style:style style:name="P47" style:parent-style-name="Standard" style:family="paragraph"/>
    <style:style style:name="P48" style:parent-style-name="Standard" style:family="paragraph"/>
    <style:style style:name="P49" style:parent-style-name="Standard" style:family="paragraph"/>
    <style:style style:name="P50" style:parent-style-name="Standard" style:family="paragraph"/>
    <style:style style:name="P51" style:parent-style-name="Standard" style:family="paragraph"/>
    <style:style style:name="P52" style:parent-style-name="Standard" style:family="paragraph"/>
    <style:style style:name="T53" style:parent-style-name="Bekezdésalapbetűtípusa" style:family="text">
      <style:text-properties fo:font-weight="bold" style:font-weight-asian="bold" style:font-weight-complex="bold"/>
    </style:style>
    <style:style style:name="P54" style:parent-style-name="Standard" style:family="paragraph"/>
    <style:style style:name="P55" style:parent-style-name="Standard" style:family="paragraph"/>
    <style:style style:name="P56" style:parent-style-name="Standard" style:family="paragraph"/>
    <style:style style:name="P57" style:parent-style-name="Standard" style:family="paragraph"/>
    <style:style style:name="P58" style:parent-style-name="Standard" style:family="paragraph"/>
    <style:style style:name="P59" style:parent-style-name="Standard" style:family="paragraph"/>
    <style:style style:name="P60" style:parent-style-name="Standard" style:family="paragraph"/>
    <style:style style:name="P61" style:parent-style-name="Standard" style:family="paragraph"/>
    <style:style style:name="T62" style:parent-style-name="Bekezdésalapbetűtípusa" style:family="text">
      <style:text-properties fo:font-weight="bold" style:font-weight-asian="bold" style:font-weight-complex="bold"/>
    </style:style>
    <style:style style:name="P63" style:parent-style-name="Standard" style:family="paragraph"/>
    <style:style style:name="P64" style:parent-style-name="Standard" style:family="paragraph"/>
    <style:style style:name="P65" style:parent-style-name="Standard" style:family="paragraph"/>
    <style:style style:name="P66" style:parent-style-name="Standard" style:family="paragraph"/>
    <style:style style:name="P67" style:parent-style-name="Standard" style:family="paragraph"/>
    <style:style style:name="P68" style:parent-style-name="Standard" style:family="paragraph"/>
    <style:style style:name="P69" style:parent-style-name="Standard" style:family="paragraph"/>
    <style:style style:name="P70" style:parent-style-name="Standard" style:family="paragraph"/>
    <style:style style:name="P71" style:parent-style-name="Standard" style:family="paragraph"/>
    <style:style style:name="T72" style:parent-style-name="Bekezdésalapbetűtípusa" style:family="text">
      <style:text-properties fo:font-weight="bold" style:font-weight-asian="bold" style:font-weight-complex="bold"/>
    </style:style>
    <style:style style:name="T73" style:parent-style-name="Bekezdésalapbetűtípusa" style:family="text">
      <style:text-properties fo:font-weight="bold" style:font-weight-asian="bold" style:font-weight-complex="bold"/>
    </style:style>
    <style:style style:name="T74" style:parent-style-name="Bekezdésalapbetűtípusa" style:family="text">
      <style:text-properties fo:font-weight="bold" style:font-weight-asian="bold" style:font-weight-complex="bold"/>
    </style:style>
    <style:style style:name="T75" style:parent-style-name="Bekezdésalapbetűtípusa" style:family="text">
      <style:text-properties fo:font-weight="bold" style:font-weight-asian="bold" style:font-weight-complex="bold"/>
    </style:style>
    <style:style style:name="T76" style:parent-style-name="Bekezdésalapbetűtípusa" style:family="text">
      <style:text-properties fo:font-weight="bold" style:font-weight-asian="bold" style:font-weight-complex="bold"/>
    </style:style>
    <style:style style:name="T77" style:parent-style-name="Bekezdésalapbetűtípusa" style:family="text">
      <style:text-properties fo:font-weight="bold" style:font-weight-asian="bold" style:font-weight-complex="bold"/>
    </style:style>
    <style:style style:name="T78" style:parent-style-name="Bekezdésalapbetűtípusa" style:family="text">
      <style:text-properties fo:font-weight="bold" style:font-weight-asian="bold" style:font-weight-complex="bold"/>
    </style:style>
    <style:style style:name="T79" style:parent-style-name="Bekezdésalapbetűtípusa" style:family="text">
      <style:text-properties fo:font-weight="bold" style:font-weight-asian="bold" style:font-weight-complex="bold"/>
    </style:style>
    <style:style style:name="T80" style:parent-style-name="Bekezdésalapbetűtípusa" style:family="text">
      <style:text-properties fo:font-weight="bold" style:font-weight-asian="bold" style:font-weight-complex="bold"/>
    </style:style>
    <style:style style:name="T81" style:parent-style-name="Bekezdésalapbetűtípusa" style:family="text">
      <style:text-properties fo:font-weight="bold" style:font-weight-asian="bold" style:font-weight-complex="bold"/>
    </style:style>
    <style:style style:name="T82" style:parent-style-name="Bekezdésalapbetűtípusa" style:family="text">
      <style:text-properties fo:font-weight="bold" style:font-weight-asian="bold" style:font-weight-complex="bold"/>
    </style:style>
    <style:style style:name="P83" style:parent-style-name="Standard" style:family="paragraph"/>
    <style:style style:name="P84" style:parent-style-name="Standard" style:family="paragraph"/>
  </office:automatic-styles>
  <office:body>
    <office:text text:use-soft-page-breaks="true">
      <text:p text:style-name="P1"><text:span text:style-name="T2">Adatkezelési tájékoztató</text:span></text:p>
      <text:p text:style-name="Standard"><text:span text:style-name="T3">Bevezetés</text:span></text:p>
      <text:p text:style-name="Standard">A jelen Tájékoztató a Salvia Kft (székhely: 6600 Szentes Kossuth Lajos utca 17 adószám: 10510469-2-06 továbbiakban: Adatkezelő) által kötött szerződésekben, illetve más dokumentumokban<text:s/>kapcsolattartóként megjelölt természetes személyek személyes adatainak kezelésére vonatkozik.</text:p>
      <text:p text:style-name="Standard">Az Adatkezelő fenntartja magának a jogot jelen tájékoztató bármikori megváltoztatására. Természetesen az esetleges változásokról kellő időben értesíti közönségét.</text:p>
      <text:p text:style-name="Standard">Amennyiben kérdése lenne jelen közleményünkhöz kapcsolódóan, kérjük, írja meg nekünk, és kollégánk megválaszolja kérdését.</text:p>
      <text:p text:style-name="Standard">Az Adatkezelő elkötelezett ügyfelei és partnerei személyes adatainak védelmében, kiemelten fontosnak tartja ügyfelei információs önrendelkezési jogának tiszteletben tartását. Az Adatkezelő a személyes adatokat bizalmasan kezeli, és megtesz minden olyan biztonsági, technikai és szervezési intézkedést, mely az adatok biztonságát garantálja.</text:p>
      <text:p text:style-name="Standard">Az Adatkezelő az alábbiakban ismerteti adatkezelési gyakorlatát.</text:p>
      <text:list text:style-name="WWNum20">
        <text:list-item text:start-value="1">
          <text:p text:style-name="P4"><text:span text:style-name="T5">Az Adatkezelő megnevezése, a személyes adat és az Érintett fogalma</text:span></text:p>
        </text:list-item>
      </text:list>
      <text:p text:style-name="Standard">Az Adatkezelő az a jogi személy, amely a személyes adatok kezelésének céljait és eszközeit önállóan, vagy másokkal együtt meghatározza.</text:p>
      <text:p text:style-name="Standard">A jelen Tájékoztató kapcsán a Salvia Kft. (a továbbiakban: <text:span text:style-name="T6">„Adatkezelő”</text:span>), amely egy adott szerződésben szerződéses félként, az adott szerződés alanyaként szerepel, vagy valamely, szerződésnek nem minősülő olyan dokumentum alanya, címzettje, amelyben természetes személy kapcsolattartó került feltüntetésre.</text:p>
      <text:p text:style-name="Standard">A jelen Tájékoztató szempontjából személyes adat azonosított vagy azonosítható természetes személyre (az “<text:span text:style-name="T7">Érintett</text:span>“) vonatkozó bármely információ. Azonosítható az a természetes személy, aki közvetlen vagy közvetett módon, különösen valamely azonosító (például név, szám, helymeghatározó adat, online azonosító vagy egy, vagy több tényező) alapján azonosítható.</text:p>
      <text:p text:style-name="Standard">Az Adatkezelő által kezelt adatok személyes adatok.</text:p>
      <text:p text:style-name="Standard">Az Adatkezelő a személyes adatok kezeléséhez a szolgáltatás nyújtása során alkalmazott informatikai eszközöket úgy választja meg és üzemelteti, hogy a kezelt adat:</text:p>
      <text:list text:style-name="WWNum21">
        <text:list-item>
          <text:p text:style-name="P8">az arra feljogosítottak számára hozzáférhető (rendelkezésre állás);</text:p>
        </text:list-item>
        <text:list-item>
          <text:p text:style-name="P9">hitelessége és hitelesítése biztosított (adatkezelés hitelessége);</text:p>
        </text:list-item>
        <text:list-item>
          <text:p text:style-name="P10">változatlansága igazolható<text:s/>(adatintegritás);</text:p>
        </text:list-item>
        <text:list-item>
          <text:p text:style-name="P11">a jogosulatlan hozzáférés ellen védett (adat bizalmassága) legyen.</text:p>
        </text:list-item>
      </text:list>
      <text:p text:style-name="Standard">Az Adatkezelő az adatokat megfelelő intézkedésekkel védi a jogosulatlan hozzáférés, megváltoztatás, továbbítás, nyilvánosságra hozatal, törlés vagy megsemmisítés, valamint a véletlen megsemmisülés ellen.</text:p>
      <text:p text:style-name="Standard">Az Adatkezelő olyan műszaki, szervezési és szervezeti intézkedésekkel gondoskodik az adatkezelés biztonságának védelméről, amely az adatkezeléssel kapcsolatban jelentkező kockázatoknak megfelelő védelmi szintet nyújt.</text:p>
      <text:soft-page-break/>
      <text:p text:style-name="Standard">Az Adatkezelő az adatkezelés során megőrzi</text:p>
      <text:list text:style-name="WWNum22">
        <text:list-item>
          <text:p text:style-name="P12">a titkosságot: megvédi az információt, hogy csak az férhessen hozzá, aki erre jogosult;</text:p>
        </text:list-item>
        <text:list-item>
          <text:p text:style-name="P13">a sértetlenséget: megvédi az információnak és a feldolgozás módszerének a pontosságát és teljességét;</text:p>
        </text:list-item>
        <text:list-item>
          <text:p text:style-name="P14">a rendelkezésre állást: gondoskodik arról, hogy amikor a jogosult használónak szüksége van rá, valóban hozzá tudjon férni a kívánt információhoz, és rendelkezésre álljanak az ezzel kapcsolatos eszközök.</text:p>
        </text:list-item>
      </text:list>
      <text:list text:style-name="WWNum23">
        <text:list-item text:start-value="2">
          <text:p text:style-name="P15"><text:span text:style-name="T16">A jelen Adatkezelési Tájékoztató tárgya, az adatkezelés alapjául szolgáló jogszabályok</text:span></text:p>
        </text:list-item>
      </text:list>
      <text:p text:style-name="Standard">A jelen Tájékoztató a Salvia Kft. által kötött szerződésekben, illetve más dokumentumokban kapcsolattartóként megjelölt természetes személyek személyes adatainak az Adatkezelő szerződéses partnere részéről kapcsolattartóként megjelölt természetes személy esetében az Adatkezelő és szerződéses partnere jogos érdekén alapuló adatkezelésre vonatkozik.</text:p>
      <text:p text:style-name="Standard"><text:span text:style-name="T17">A fenti adatkezelésekre vonatkozó főbb jogszabályok és irányelvek:</text:span></text:p>
      <text:p text:style-name="Standard">Az Adatkezelő tevékenységének adatkezelései önkéntes hozzájáruláson, illetve törvényi felhatalmazáson alapulnak. Az önkéntes hozzájáruláson alapuló adatkezelések esetében az érintettek e hozzájárulásukat az adatkezelés bármely szakában visszavonhatják. Bizonyos esetekben a megadott adatok egy körének kezelését, tárolását, továbbítását jogszabályok teszik kötelezővé, melyről külön értesítjük ügyfeleinket.</text:p>
      <text:p text:style-name="Standard">Felhívjuk az Adatkezelő részére adatközlők figyelmét, hogy amennyiben nem saját személyes adataikat adják meg, az adatközlő kötelessége az érintett hozzájárulásának beszerzése.</text:p>
      <text:p text:style-name="Standard">Adatkezelési alapelvei összhangban vannak az adatvédelemmel kapcsolatos hatályos jogszabályokkal, így különösen az alábbiakkal:</text:p>
      <text:list text:style-name="WWNum24">
        <text:list-item>
          <text:p text:style-name="P18">2011.<text:s/>évi CXII. törvény – az információs önrendelkezési jogról és az információ-szabadságról (Infotv.);</text:p>
        </text:list-item>
        <text:list-item>
          <text:p text:style-name="P19">Az Európai Parlament és a Tanács (EU) 2016/679 rendelete (2016. április 27.) – a természetes személyeknek a személyes adatok kezelése tekintetében történő védelméről és az ilyen adatok szabad áramlásáról, valamint a 95/46/EK rendelet hatályon kívül helyezéséről (általános adatvédelmi rendelet, GDPR);</text:p>
        </text:list-item>
        <text:list-item>
          <text:p text:style-name="P20">2013.<text:s/>évi V. törvény – a Polgári Törvénykönyvről (Ptk.);</text:p>
        </text:list-item>
        <text:list-item>
          <text:p text:style-name="P21">2000.<text:s/>évi C. törvény – a számvitelről (Számv. tv.);</text:p>
        </text:list-item>
        <text:list-item>
          <text:p text:style-name="P22">2017.<text:s/>évi LIII. törvény – a pénzmosás és terrorizmus finanszírozása megelőzéséről és megakadályozásáról (Pmt.);</text:p>
        </text:list-item>
        <text:list-item>
          <text:p text:style-name="P23">2013.<text:s/>évi CCXXXVII. törvény – a hitelintézetekről és a pénzügyi vállalkozásokról (Hpt.).</text:p>
        </text:list-item>
      </text:list>
      <text:list text:style-name="WWNum25">
        <text:list-item text:start-value="3">
          <text:p text:style-name="P24"><text:span text:style-name="T25">A adatkezelés jogalapja, az adatok fizikai tárolási helyei</text:span></text:p>
        </text:list-item>
      </text:list>
      <text:p text:style-name="Standard">Adatkezelésünk jogalapja az Európa Parlament és Tanács (EU) 2016/679 rendelete (<text:span text:style-name="T26">“Általános Adatvédelmi Rendelet”</text:span>) 6. cikk (1) bekezdés f) pontja (jogos érdek érvényesítéséhez szükséges adatkezelés – az Adatkezelő szerződéses vagy egyéb partnere részéről kapcsolattartóként megjelölt természetes személy esetében).</text:p>
      <text:soft-page-break/>
      <text:p text:style-name="Standard">Ezen adatkezelési cél szerinti adatkezeléssel kapcsolatban lásd az „Érdekmérlegelési teszt a szerződéses partnerek adott szerződésben név szerint meghatározott természetes személy kapcsolattartói személyes adatainak kezeléséhez.” című dokumentumot, amely kérelem esetén az Adatkezelő által rendelkezésre bocsátandó.</text:p>
      <text:p text:style-name="Standard">Személyes adatai (vagyis azok az adatok, amelyek az Ön személyével kapcsolatba hozhatók) a következő módon kerülhetnek a kezelésünkbe: egyfelől az internetes kapcsolat fenntartásával összefüggésben az Ön által használt számítógéppel, böngészőprogrammal, internetes címmel, a látogatott oldalakkal kapcsolatos technikai adatok automatikusan képződnek számítógépes rendszerünkben, másfelől Ön is megadhatja nevét, elérhetőségét vagy más adatait, ha a honlap használata során személyes kapcsolatba kíván lépni velünk.</text:p>
      <text:list text:style-name="WWNum26">
        <text:list-item text:start-value="4">
          <text:p text:style-name="P27"><text:span text:style-name="T28">Adatkezelési célok</text:span></text:p>
        </text:list-item>
      </text:list>
      <text:p text:style-name="Standard">A szerződéses<text:s/>kapcsolattartók személyes adatai kezelésének célja:</text:p>
      <text:list text:style-name="WWNum27">
        <text:list-item>
          <text:p text:style-name="P29">az adott szerződés, dokumentum teljesítésével, a teljesítés elősegítésével, a szerződéses kapcsolat fenntartásával összefüggő kapcsolattartás biztosítása,</text:p>
        </text:list-item>
        <text:list-item>
          <text:p text:style-name="P30">a szerződés megkötésével, módosításával, megszüntetésével, a nem vagy nem szerződésszerű teljesítéssel kapcsolatos kommunikáció biztosítása az Adatkezelő és külső partnere között.</text:p>
        </text:list-item>
      </text:list>
      <text:list text:style-name="WWNum28">
        <text:list-item text:start-value="5">
          <text:p text:style-name="P31"><text:span text:style-name="T32">Kezelt adatok köre</text:span></text:p>
        </text:list-item>
      </text:list>
      <text:p text:style-name="Standard">Vásárlás során megadandó személyes adatok, így az Érintett</text:p>
      <text:list text:style-name="WWNum29">
        <text:list-item>
          <text:p text:style-name="P33">neve, lakcíme</text:p>
        </text:list-item>
        <text:list-item>
          <text:p text:style-name="P34">e-mail címe,</text:p>
        </text:list-item>
        <text:list-item>
          <text:p text:style-name="P35">telefonszáma.</text:p>
        </text:list-item>
      </text:list>
      <text:list text:style-name="WWNum30">
        <text:list-item text:start-value="6">
          <text:p text:style-name="P36"><text:span text:style-name="T37">Az adatok megismerésére jogosultak</text:span></text:p>
        </text:list-item>
      </text:list>
      <text:p text:style-name="Standard">Az Adatkezelőnél az adatok megismerésére jogosultak az adott szerződés, dokumentum megkötésében, módosításában, megszüntetésében, teljesítésében, a nem vagy nem szerződésszerű teljesítéssel kapcsolatos jogvita esetében annak rendezésében közreműködő munkavállalók.</text:p>
      <text:list text:style-name="WWNum31">
        <text:list-item text:start-value="7">
          <text:p text:style-name="P38"><text:span text:style-name="T39">A személyes adatok kezelésének, tárolásának időtartama</text:span></text:p>
        </text:list-item>
      </text:list>
      <text:p text:style-name="Standard">A szerződésben, dokumentumban rögzített kapcsolattartói személyes adatok őrzési ideje legfeljebb az adott szerződésre, dokumentumra irányadó őrzési időig tart.</text:p>
      <text:p text:style-name="Standard">A kezelt személyes adatokat haladéktalanul töröljük, ha nem a jogszabályokban meghatározott célból történt az adatkezelés, vagy az adatkezelés célja megszűnt (pl. a kapcsolattartó kapcsolattartási joga megszűnt, az adott szerződés megszűnt és az alábbiak szerinti megőrzési idő is eltelt).</text:p>
      <text:p text:style-name="Standard">A szerződés, dokumentum megszűnése esetén az adott szerződésre, dokumentumra irányadó őrzési idő főszabály szerint a szerződés, dokumentum megszűnésétől számított 8 év, figyelemmel arra, hogy a Számviteli Törvény (2000. évi C. törvény) 169.§ (1)-(3) bekezdések alapján 8 éves megőrzési idő irányadó.</text:p>
      <text:list text:style-name="WWNum32">
        <text:list-item text:start-value="8">
          <text:p text:style-name="P40"><text:span text:style-name="T41">Adatbiztonság</text:span></text:p>
        </text:list-item>
      </text:list>
      <text:p text:style-name="Standard">Az Adatkezelő kötelezi magát arra, hogy gondoskodik az általa kezelt személyes adatok biztonságáról, a tudomány és technológia állása és a megvalósítás költségei, továbbá az adatkezelés jellege,<text:s/><text:soft-page-break/>hatóköre, körülményei és céljai, valamint a természetes személyek jogaira és szabadságaira jelentett, változó valószínűségű és súlyosságú kockázat figyelembevételével,<text:s/>megteszi azokat a technikai és szervezési intézkedéseket, és kialakítja azokat az eljárási szabályokat, amelyek biztosítják, hogy a felvett, tárolt, illetve kezelt adatok védettek legyenek, illetőleg megakadályozza azok megsemmisülését, jogosulatlan felhasználását és jogosulatlan megváltoztatását. Az Adatkezelő kötelezi magát arra is, hogy minden olyan harmadik felet, akiknek az adatokat az Érintettek hozzájárulása alapján továbbítja vagy átadja, felhívja, hogy eleget tegyenek az adatbiztonság követelményének.</text:p>
      <text:p text:style-name="Standard">Az Adatkezelő gondoskodik arról, hogy a kezelt adatokhoz illetéktelen személy ne férhessen hozzá, ne hozhassa nyilvánosságra, ne továbbíthassa, valamint azokat ne módosíthassa, törölhesse. A kezelt adatokat kizárólag az Adatkezelő, valamint alkalmazottai, illetve az általa igénybe vett adatfeldolgozó(k) ismerhetik meg jogosultsági szintek szerint, azokat az Adatkezelő harmadik, az adat megismerésére jogosultsággal nem rendelkező személynek nem adja át. Az Adatkezelő, illetve az Adatfeldolgozó a személyes adatokat bizalmas adatként minősíti és kezeli.</text:p>
      <text:p text:style-name="Standard">Az Adatkezelő az informatikai rendszerek biztonsága érdekében az informatikai rendszereket tűzfallal védi, valamint a külső- és belső adatvesztések megelőzése érdekében víruskereső és vírus-írtó programot használ. Az Adatkezelő gondoskodott továbbá arról, hogy a visszaélések megelőzése érdekében az elektronikus úton folytatott bejövő és kimenő kommunikációt megfelelően ellenőrizze.</text:p>
      <text:p text:style-name="Standard">Az Adatkezelő a kockázat mértékének megfelelő szintű adatbiztonságot garantálja, ideértve, többek között, adott esetben:</text:p>
      <text:p text:style-name="Standard">– a személyes adatok álnevesítését és titkosítását,</text:p>
      <text:p text:style-name="Standard">– a személyes adatok kezelésére használt rendszerek és szolgáltatások folyamatos bizalmas jellegének biztosítását, integritását, rendelkezésre állását és ellenálló képességét (üzemeltetés- és fejlesztésbiztonság, behatolás elleni védelem és felderítés, a jogosulatlan hozzáférés megelőzése)</text:p>
      <text:p text:style-name="Standard">– fizikai vagy műszaki incidens esetén az arra való képességet, hogy a személyes adatokhoz való hozzáférést és az adatok rendelkezésre állását kellő időben vissza lehet állítani (az adatszivárgás megelőzése; a sérülékenység- és incidenskezelés)</text:p>
      <text:p text:style-name="Standard">– az adatkezelés biztonságának garantálására hozott technikai és szervezési intézkedések hatékonyságának rendszeres tesztelésére, felmérésére és értékelésére szolgáló eljárást (az üzletfolytonosság fenntartása, kártékony kódok elleni védelme, az adatok biztonságos tárolása, továbbítása, feldolgozása, munkavállalóink biztonsági képzése).</text:p>
      <text:p text:style-name="Standard">A biztonság megfelelő szintjének meghatározásakor kifejezetten figyelembe kell venni az<text:s/>adatkezelésből eredő olyan kockázatokat, amelyek különösen a továbbított, tárolt vagy más módon kezelt személyes adatok véletlen vagy jogellenes megsemmisítéséből, elvesztéséből, megváltoztatásából, jogosulatlan nyilvánosságra hozatalából vagy az azokhoz való jogosulatlan hozzáférésből erednek.</text:p>
      <text:list text:style-name="WWNum33">
        <text:list-item text:start-value="9">
          <text:p text:style-name="P42"><text:span text:style-name="T43">Adatfeldolgozók</text:span></text:p>
        </text:list-item>
      </text:list>
      <text:p text:style-name="Standard">Az Adatfeldolgozó az a természetes, vagy jogi személy, amely az Adatkezelő nevében személyes adatokat kezel.</text:p>
      <text:p text:style-name="Standard">Az adott szerződés teljesítésben érintett Adatfeldolgozó (ha van ilyen), az adott szerződésben kerül megnevezésre.</text:p>
      <text:soft-page-break/>
      <text:p text:style-name="Standard">Az Adatfeldolgozók a fenti személyes adatokat az Adatkezelővel fennálló szerződésük időtartama alatt, illetve a 7. pontban meghatározott időtartamig jogosultak kezelni.</text:p>
      <text:list text:style-name="WWNum34">
        <text:list-item text:start-value="10">
          <text:p text:style-name="P44"><text:span text:style-name="T45">Az adatkezeléssel kapcsolatos jogok és az adatkezeléssel kapcsolatos jogérvényesítési, jogorvoslati lehetőségek</text:span></text:p>
        </text:list-item>
      </text:list>
      <text:p text:style-name="Standard"><text:span text:style-name="T46">10.1. Az adatkezeléssel kapcsolatos jogok</text:span></text:p>
      <text:p text:style-name="Standard">Az Érintett kérelmezheti az Adatkezelőnél az alábbiakat:</text:p>
      <text:list text:style-name="WWNum35">
        <text:list-item>
          <text:p text:style-name="P47">tájékoztatását személyes adatai kezeléséről (az adatkezelés megkezdését megelőzően, illetve az adatkezelés során)</text:p>
        </text:list-item>
        <text:list-item>
          <text:p text:style-name="P48">hozzáférést személyes adataihoz (személyes adatai adatkezelő általi rendelkezésére bocsátását),</text:p>
        </text:list-item>
        <text:list-item>
          <text:p text:style-name="P49">személyes adatainak helyesbítését, kiegészítését,</text:p>
        </text:list-item>
        <text:list-item>
          <text:p text:style-name="P50">személyes adatainak – a kötelező adatkezelés kivételével – törlését vagy korlátozását (zárolását),</text:p>
        </text:list-item>
        <text:list-item>
          <text:p text:style-name="P51">joga van az adathordozhatósághoz,</text:p>
        </text:list-item>
        <text:list-item>
          <text:p text:style-name="P52">tiltakozhat személyes adatai kezelése ellen.</text:p>
        </text:list-item>
      </text:list>
      <text:p text:style-name="Standard"><text:span text:style-name="T53">10.1.1. A tájékoztatás kéréshez való jog</text:span></text:p>
      <text:p text:style-name="Standard">Az Érintett személy a 10.2. pontban megadott elérhetőségeken keresztül, írásban tájékoztatást kérhet az Adatkezelőtől arról, hogy</text:p>
      <text:list text:style-name="WWNum36">
        <text:list-item>
          <text:p text:style-name="P54">milyen személyes adatait,</text:p>
        </text:list-item>
        <text:list-item>
          <text:p text:style-name="P55">milyen jogalapon,</text:p>
        </text:list-item>
        <text:list-item>
          <text:p text:style-name="P56">milyen adatkezelési cél miatt,</text:p>
        </text:list-item>
        <text:list-item>
          <text:p text:style-name="P57">milyen forrásból,</text:p>
        </text:list-item>
        <text:list-item>
          <text:p text:style-name="P58">mennyi ideig kezeli,</text:p>
        </text:list-item>
        <text:list-item>
          <text:p text:style-name="P59">alkalmaz-e adatfeldolgozót, ha igen, az esetleges adatfeldolgozó nevéről, címéről és az adatkezeléssel összefüggő tevékenységéről,</text:p>
        </text:list-item>
        <text:list-item>
          <text:p text:style-name="P60">az Adatkezelő kinek, mikor, milyen jogszabály alapján, mely személyes adataihoz biztosított hozzáférést vagy kinek továbbította a személyes adatait</text:p>
        </text:list-item>
        <text:list-item>
          <text:p text:style-name="P61">az esetleges adatvédelmi incidens körülményeiről, hatásairól és az elhárítására megtett intézkedésekről.</text:p>
        </text:list-item>
      </text:list>
      <text:p text:style-name="Standard">Az Adatkezelő az Érintett kérelmét legfeljebb egy hónapon belül, az általa megadott elérhetőségre küldött levélben teljesíti.</text:p>
      <text:p text:style-name="Standard"><text:span text:style-name="T62">10.1.2. A hozzáféréshez való jog</text:span></text:p>
      <text:p text:style-name="Standard">Az Érintett jogosult arra, hogy az Adatkezelőtől visszajelzést kapjon arra vonatkozóan, hogy személyes adatainak<text:s/>kezelése folyamatban van-e, és ha ilyen adatkezelés folyamatban van, jogosult arra, hogy a személyes adatokhoz és a következő információkhoz hozzáférést kapjon:</text:p>
      <text:soft-page-break/>
      <text:list text:style-name="WWNum37">
        <text:list-item>
          <text:p text:style-name="P63">az adatkezelés céljai,</text:p>
        </text:list-item>
        <text:list-item>
          <text:p text:style-name="P64">az érintett személyes adatok kategóriái</text:p>
        </text:list-item>
        <text:list-item>
          <text:p text:style-name="P65">azon címzettek vagy címzettek kategóriái, akikkel, illetve amelyekkel a személyes adatokat közölték vagy közölni fogják, ideértve különösen a harmadik országbeli címzetteket, illetve a nemzetközi szervezeteket</text:p>
        </text:list-item>
        <text:list-item>
          <text:p text:style-name="P66">adott esetben a személyes adatok tárolásának tervezett időtartama, vagy ha ez nem lehetséges, ezen időtartam meghatározásának szempontjai;</text:p>
        </text:list-item>
        <text:list-item>
          <text:p text:style-name="P67">az Érintett azon joga, hogy kérelmezheti az adatkezelőtől a rá vonatkozó személyes adatok helyesbítését, törlését vagy kezelésének korlátozását, és tiltakozhat az ilyen személyes adatok kezelése ellen</text:p>
        </text:list-item>
        <text:list-item>
          <text:p text:style-name="P68">a Nemzeti Adatvédelmi és Információszabadság Hatósághoz történő panasz benyújtásának joga</text:p>
        </text:list-item>
        <text:list-item>
          <text:p text:style-name="P69">ha az adatokat nem az érintettől gyűjtötték, a forrásukra vonatkozó minden elérhető információ</text:p>
        </text:list-item>
        <text:list-item>
          <text:p text:style-name="P70">az automatizált döntéshozatal ténye, ideértve a profilalkotást is, valamint legalább ezekben az esetekben az alkalmazott logikára és arra vonatkozó érthető információk, hogy az ilyen adatkezelés milyen jelentőséggel bír, és az érintettre nézve milyen várható következményekkel jár</text:p>
        </text:list-item>
        <text:list-item>
          <text:p text:style-name="P71">ha a személyes adatoknak harmadik országba vagy nemzetközi szervezet részére történő továbbítására kerül sor, az Érintett jogosult arra, hogy tájékoztatást kapjon a továbbításra vonatkozóan a Általános Adatvédelmi Rendelet 46. cikke szerinti megfelelő garanciákról.</text:p>
        </text:list-item>
      </text:list>
      <text:p text:style-name="Standard">Az Adatkezelő az adatkezelés tárgyát képező személyes adatok másolatát az érintett rendelkezésére bocsátja. Ha az Érintett elektronikus úton nyújtotta be a kérelmet, az információkat széles körben használt elektronikus formátumban kell rendelkezésre bocsátani, kivéve, ha az érintett másként kéri.</text:p>
      <text:p text:style-name="Standard"><text:span text:style-name="T72">10.1.3. A helyesbítéshez, kiegészítéshez való jog</text:span></text:p>
      <text:p text:style-name="Standard">Az Érintett személy a 10.2. pontban megadott elérhetőségeken keresztül, írásban kérheti, hogy az Adatkezelő módosítsa valamely személyes adatát (például bármikor megváltoztathatja az e-mail címét vagy postai elérhetőségét vagy kérheti, hogy az Adatkezelő által kezelt bármely pontatlan személyes adatát az Adatkezelő helyesbítse).</text:p>
      <text:p text:style-name="Standard">Figyelembe véve az adatkezelés célját, az Érintett jogosult arra, hogy kérje az Adatkezelő által kezelt hiányos személyes adatai megfelelő kiegészítését.</text:p>
      <text:p text:style-name="Standard">Az Adatkezelő a kérelmet legfeljebb egy hónapon belül teljesíti, és erről az általa megadott elérhetőségre küldött levélben értesíti.</text:p>
      <text:p text:style-name="Standard"><text:span text:style-name="T73">10.1.4. A törléshez való jog</text:span></text:p>
      <text:p text:style-name="Standard">Az Érintett személy a 10.2. pontban megadott elérhetőségeken keresztül, írásban kérhet az Adatkezelőtől személyes adatainak a törlését.</text:p>
      <text:p text:style-name="Standard">A személyes adatok törlése alapvetően akkor kérhető, ha adatkezelésünk az Ön hozzájárulásán alapul, pl. hozzájárulását adta személyes adatainak az ajánlatadás céljából történő kezeléséhez. Ilyen esetben személyes adatait töröljük.</text:p>
      <text:soft-page-break/>
      <text:p text:style-name="Standard"><text:span text:style-name="T74">Ha az adatkezelés a hatályba lépett szerződés teljesítése céljából történik, a törlési kérelmét nem tudjuk teljesíteni.</text:span></text:p>
      <text:p text:style-name="Standard">Ebben az esetben a vonatkozó jogszabályok szerint személyes adatait a szerződés megszűnésétől követően is kezelnünk kell a jelen Adatkezelési tájékoztatóban foglalt adatkezelési időtartamig.</text:p>
      <text:p text:style-name="Standard">Amennyiben azonban nincs ilyen kötelezettség, akkor az Adatkezelő a kérelmet legfeljebb egy hónapon belül teljesíti, és erről az e célból megadott elérhetőségre küldött levélben értesíti az Érintettet.</text:p>
      <text:p text:style-name="Standard"><text:span text:style-name="T75">10.1.5. A zároláshoz (adatkezelés korlátozásához) való jog</text:span></text:p>
      <text:p text:style-name="Standard">Az Érintett személy a 10.2. pontban megadott elérhetőségeken keresztül, írásban kérheti, hogy a személyes adatait az Adatkezelő zárolja (az adatkezelés korlátozott jellegének egyértelmű jelölésével és az egyéb adatoktól elkülönített kezelés biztosításával).</text:p>
      <text:p text:style-name="Standard">A zárolás addig tart, amíg az Érintett által megjelölt indok szükségessé teszi az adatok tárolását.</text:p>
      <text:p text:style-name="Standard">Az adat zárolását kérheti az Érintett például abban az esetben, ha úgy gondolja, hogy adatait az Adatkezelő jogellenesen kezelte, azonban az általa kezdeményezett hatósági vagy bírósági eljárás érdekében szükséges az, hogy az adatait az Adatkezelő ne törölje.</text:p>
      <text:p text:style-name="Standard">Ebben az esetben a hatóság vagy a bíróság megkereséséig az Adatkezelő tovább tárolja a személyes adatot (például az adott beadványt, személyes adatokat), ezt követően törli az adatokat.</text:p>
      <text:p text:style-name="Standard"><text:span text:style-name="T76">10.1.6. A tiltakozáshoz való jog</text:span></text:p>
      <text:p text:style-name="Standard">Az Érintett személy a 10.2. pontban megadott elérhetőségeken keresztül, írásban tiltakozhat személyes adatainak az Általános Adatvédelmi Rendelet a 6. cikk (1) bekezdésének f) pontja szerinti, az Adatkezelő vagy egy harmadik fél jogos érdekeinek érvényesítéséhez szükséges kezelése ellen, ideértve az említett rendelkezéseken alapuló profilalkotást is.</text:p>
      <text:p text:style-name="Standard">Ebben az esetben az Adatkezelő a személyes adatokat nem kezeli tovább, kivéve, ha az Adatkezelő bizonyítja, hogy az adatkezelést olyan kényszerítő erejű jogos okok indokolják, amelyek elsőbbséget élveznek az érintett<text:s/>érdekeivel, jogaival és szabadságaival szemben, vagy amelyek jogi igények előterjesztéséhez, érvényesítéséhez vagy védelméhez kapcsolódnak.</text:p>
      <text:p text:style-name="Standard"><text:span text:style-name="T77">10.2. Az adatkezeléssel kapcsolatos jogérvényesítési, jogorvoslati lehetőségek</text:span></text:p>
      <text:p text:style-name="Standard"><text:span text:style-name="T78">Az Adatkezelő megkeresése</text:span></text:p>
      <text:p text:style-name="Standard">Javasoljuk, hogy a bírósági vagy hatósági eljárás kezdeményezése előtt az Adatkezelőnek legyen szíves elküldeni a személyes adatai kezelésével kapcsolatos megkeresését, panaszát, hogy azt kivizsgálhassuk és megnyugtatóan orvosolhassuk, illetve 10.1. pont szerinti valamely kérelmét, igényét – annak megalapozottsága esetén – teljesíthessük.</text:p>
      <text:p text:style-name="Standard">Az Adatkezelő az Érintett 10.1. pont szerinti valamely adatkezeléssel kapcsolatos jogának érvényesítése, adatkezeléssel kapcsolatos tájékoztatás kérése, illetve adatkezeléssel kapcsolatos tiltakozása és panasza esetén indokolatlan késedelem nélkül, a mindenkori jogszabályokban által előírt időn belül vizsgálja ki az ügyet, intézkedik a megkereséssel kapcsolatban és nyújt tájékoztatást az ügyben az Érintett személy részére. Szükség esetén, figyelembe véve a megkeresés összetettségét és a megkeresések számát,<text:s/>ez a határidő a jogszabályban írtak szerint meghosszabbítható.</text:p>
      <text:p text:style-name="Standard">Ha az érintett elektronikus úton nyújtotta be a megkeresést, a tájékoztatást lehetőség szerint elektronikus úton adjuk meg, kivéve, ha az Érintett azt másként kéri. Ha az Adatkezelő nem tesz<text:s/><text:soft-page-break/>intézkedést az Érintett megkeresése alapján késedelem nélkül, de legkésőbb a jogszabályban meghatározott határidőben, tájékoztatja az Érintettet az intézkedés elmaradásának, a kérelem teljesítése megtagadásának okairól, valamint arról, hogy az Érintett az alábbiak szerint bírósági vagy hatósági eljárást kezdeményezhet ügyében.</text:p>
      <text:p text:style-name="Standard"><text:span text:style-name="T79">Az adatkezeléssel kapcsolatos jogai érvényesítése érdekében vagy amennyiben az Adatkezelő által kezelt adataival kapcsolatban bármilyen kérdése, kételye van, illetve adataival kapcsolatban felvilágosítást kér, panaszt kíván előterjeszteni vagy a 10.1. pont szerinti valamely jogával kíván élni, ezt megteheti az Adatkezelő alábbiakban felsorolt elérhetőségein:</text:span></text:p>
      <text:p text:style-name="Standard"><text:span text:style-name="T80"> </text:span></text:p>
      <text:p text:style-name="Standard">postai cím: 6600 Szentes Kossuth Lajos utca 17</text:p>
      <text:p text:style-name="Standard">e-mail cím: info@erdoskerteszet.hu</text:p>
      <text:p text:style-name="Standard"><text:span text:style-name="T81">Bírósági eljárás kezdeményezése</text:span></text:p>
      <text:p text:style-name="Standard">Az Érintett az Adatkezelő, illetve – az adatfeldolgozó tevékenységi körébe tartozó adatkezelési műveletekkel összefüggésben – az adatfeldolgozó ellen bírósághoz fordulhat, ha megítélése szerint az adatkezelő, illetve az általa megbízott vagy rendelkezése alapján eljáró adatfeldolgozó a személyes adatait a személyes adatok kezelésére vonatkozó, jogszabályban vagy az Európai Unió kötelező jogi aktusában meghatározott előírások megsértésével kezeli.</text:p>
      <text:p text:style-name="Standard">A per elbírálása a törvényszék hatáskörébe tartozik. A per – az Érintett választása szerint – az Érintett lakóhelye vagy tartózkodási helye szerinti illetékes törvényszék előtt is megindítható.</text:p>
      <text:p text:style-name="Standard"><text:span text:style-name="T82">Hatósági eljárás kezdeményezése</text:span></text:p>
      <text:p text:style-name="Standard">Az Érintett a Nemzeti Adatvédelmi és Információszabadság Hatóságnál (<text:a xlink:href="https://www.google.com/maps/place/data=!4m2!3m1!1s0x4741dec6513be9d7:0x6db40abad77295c8?sa=X&amp;ved=1t:8290&amp;ictx=111" office:target-frame-name="_top" xlink:show="replace"><text:span text:style-name="Hiperhivatkozás">Budapest, Falk Miksa u. 9-11, 1055</text:span></text:a>, honlap: http://naih.hu; telefon: +36-1-391-1400; fax: +36-1-391-1410; e mail: ugyfelszolgalat@naih.hu) jogainak érvényesítése érdekében vizsgálatot, illetve hatósági eljárás lefolytatását kezdeményezhet arra hivatkozással, hogy a személyes adatai kezelésével kapcsolatban jogsérelem következett be, vagy annak közvetlen veszélye fennáll, így különösen,</text:p>
      <text:list text:style-name="WWNum38">
        <text:list-item>
          <text:p text:style-name="P83">ha véleménye szerint az Adatkezelő a 10.1. pontban meghatározott érintetti jogainak érvényesítését korlátozza vagy ezen jogainak érvényesítésére irányuló kérelmét elutasítja (vizsgálat kezdeményezése), valamint</text:p>
        </text:list-item>
        <text:list-item>
          <text:p text:style-name="P84">ha megítélése szerint személyes adatainak kezelése során az Adatkezelő, illetve az általa megbízott vagy rendelkezése alapján eljáró adatfeldolgozó megsérti a személyes adatok kezelésére vonatkozó, jogszabályban vagy az Európai Unió kötelező jogi aktusában meghatározott előírásokat (hatósági eljárás lefolytatásának kérelmezése).</text:p>
        </text:list-item>
      </text:list>
      <text:p text:style-name="Standard">Az Adatkezelő a hatóságok részére – amennyiben a hatóság a pontos célt és az adatok körét megjelölte – személyes adatot csak annyit és olyan mértékben ad ki, amely a megkeresés céljának megvalósításához elengedhetetlenül szükséges.</text:p>
      <text:p text:style-name="Standard">A jelen dokumentum a webshop működésével kapcsolatban minden releváns adatkezelési információt tartalmaz az Európai Unió 2016/679 számú Általános Adatvédelmi Rendelete (a továbbiakban: Rendelet. GDPR) és a 2011. évi CXII. tv. (a továbbiakban: Infotv.) alapjá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7%" fo:background-color="transparent" style:tab-stop-distance="0.4916in"/>
      <style:text-properties style:font-name="Calibri" style:font-name-asian="SimSun"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u" fo:country="HU" style:language-asian="en" style:country-asian="US" style:language-complex="ar" style:country-complex="SA" style:text-combine="none" fo:hyphenate="true"/>
    </style:default-style>
    <style:style style:name="Címsor2" style:display-name="Címsor 2" style:family="paragraph" style:parent-style-name="Standard" style:next-style-name="Textbody" style:default-outline-level="2">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hu" style:country-asian="HU" fo:hyphenate="false"/>
    </style:style>
    <style:style style:name="Normál" style:display-name="Normál" style:family="paragraph">
      <style:text-properties fo:hyphenate="false"/>
    </style:style>
    <style:style style:name="Bekezdésalapbetűtípusa" style:display-name="Bekezdés alapbetűtípusa"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Arial" fo:hyphenate="false"/>
    </style:style>
    <style:style style:name="Képaláírás" style:display-name="Képaláírás"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NormálWeb" style:display-name="Normál (Web)" style:family="paragraph" style:parent-style-name="Standard">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hu" style:country-asian="HU" fo:hyphenate="false"/>
    </style:style>
    <style:style style:name="Heading2Char" style:display-name="Heading 2 Char" style:family="text" style:parent-style-name="Bekezdésalapbetűtípusa">
      <style:text-properties style:font-name="Times New Roman" style:font-name-asian="Times New Roman" style:font-name-complex="Times New Roman" fo:font-weight="bold" style:font-weight-asian="bold" style:font-weight-complex="bold" fo:font-size="18pt" style:font-size-asian="18pt" style:font-size-complex="18pt" style:language-asian="hu" style:country-asian="HU"/>
    </style:style>
    <style:style style:name="StrongEmphasis" style:display-name="Strong Emphasis" style:family="text" style:parent-style-name="Bekezdésalapbetűtípusa">
      <style:text-properties fo:font-weight="bold" style:font-weight-asian="bold" style:font-weight-complex="bold"/>
    </style:style>
    <style:style style:name="ListLabel1" style:display-name="ListLabel 1" style:family="text">
      <style:text-properties fo:font-size="10pt" style:font-size-asian="10pt"/>
    </style: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4" style:display-name="WWNum4">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6" style:display-name="WWNum6">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7" style:display-name="WWNum7">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9" style:display-name="WWNum9">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text:list-style style:name="WWNum10" style:display-name="WW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11" style:display-name="WWNum11">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2" style:display-name="WWNum12">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3" style:display-name="WWNum13">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4" style:display-name="WWNum14">
      <text:list-level-style-number text:leve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5" style:display-name="WWNum15">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16LVL1" style:family="text">
      <style:text-properties style:font-name="Symbol" fo:font-size="10pt" style:font-size-asian="10pt"/>
    </style:style>
    <style:style style:name="WW_CharLFO16LVL2" style:family="text">
      <style:text-properties style:font-name="Symbol" fo:font-size="10pt" style:font-size-asian="10pt"/>
    </style:style>
    <style:style style:name="WW_CharLFO16LVL3" style:family="text">
      <style:text-properties style:font-name="Symbol" fo:font-size="10pt" style:font-size-asian="10pt"/>
    </style:style>
    <style:style style:name="WW_CharLFO16LVL4" style:family="text">
      <style:text-properties style:font-name="Symbol" fo:font-size="10pt" style:font-size-asian="10pt"/>
    </style:style>
    <style:style style:name="WW_CharLFO16LVL5" style:family="text">
      <style:text-properties style:font-name="Symbol" fo:font-size="10pt" style:font-size-asian="10pt"/>
    </style:style>
    <style:style style:name="WW_CharLFO16LVL6" style:family="text">
      <style:text-properties style:font-name="Symbol" fo:font-size="10pt" style:font-size-asian="10pt"/>
    </style:style>
    <style:style style:name="WW_CharLFO16LVL7" style:family="text">
      <style:text-properties style:font-name="Symbol" fo:font-size="10pt" style:font-size-asian="10pt"/>
    </style:style>
    <style:style style:name="WW_CharLFO16LVL8" style:family="text">
      <style:text-properties style:font-name="Symbol" fo:font-size="10pt" style:font-size-asian="10pt"/>
    </style:style>
    <style:style style:name="WW_CharLFO16LVL9" style:family="text">
      <style:text-properties style:font-name="Symbol" fo:font-size="10pt" style:font-size-asian="10pt"/>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17LVL1" style:family="text">
      <style:text-properties style:font-name="Symbol" fo:font-size="10pt" style:font-size-asian="10pt"/>
    </style:style>
    <style:style style:name="WW_CharLFO17LVL2" style:family="text">
      <style:text-properties style:font-name="Symbol" fo:font-size="10pt" style:font-size-asian="10pt"/>
    </style:style>
    <style:style style:name="WW_CharLFO17LVL3" style:family="text">
      <style:text-properties style:font-name="Symbol" fo:font-size="10pt" style:font-size-asian="10pt"/>
    </style:style>
    <style:style style:name="WW_CharLFO17LVL4" style:family="text">
      <style:text-properties style:font-name="Symbol" fo:font-size="10pt" style:font-size-asian="10pt"/>
    </style:style>
    <style:style style:name="WW_CharLFO17LVL5" style:family="text">
      <style:text-properties style:font-name="Symbol" fo:font-size="10pt" style:font-size-asian="10pt"/>
    </style:style>
    <style:style style:name="WW_CharLFO17LVL6" style:family="text">
      <style:text-properties style:font-name="Symbol" fo:font-size="10pt" style:font-size-asian="10pt"/>
    </style:style>
    <style:style style:name="WW_CharLFO17LVL7" style:family="text">
      <style:text-properties style:font-name="Symbol" fo:font-size="10pt" style:font-size-asian="10pt"/>
    </style:style>
    <style:style style:name="WW_CharLFO17LVL8" style:family="text">
      <style:text-properties style:font-name="Symbol" fo:font-size="10pt" style:font-size-asian="10pt"/>
    </style:style>
    <style:style style:name="WW_CharLFO17LVL9" style:family="text">
      <style:text-properties style:font-name="Symbol" fo:font-size="10pt" style:font-size-asian="10pt"/>
    </style:style>
    <text:list-style style:name="WWNum17" style:display-name="WWNum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18LVL1" style:family="text">
      <style:text-properties style:font-name="Symbol"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text:list-style style:name="WWNum18" style:display-name="WWNum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19LVL1" style:family="text">
      <style:text-properties style:font-name="Symbol"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text:list-style style:name="WWNum19" style:display-name="WWNum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20" style:display-name="WWNum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1LVL1" style:family="text">
      <style:text-properties style:font-name="Symbol" fo:font-size="10pt" style:font-size-asian="10pt"/>
    </style:style>
    <style:style style:name="WW_CharLFO21LVL2" style:family="text">
      <style:text-properties style:font-name="Symbol" fo:font-size="10pt" style:font-size-asian="10pt"/>
    </style:style>
    <style:style style:name="WW_CharLFO21LVL3" style:family="text">
      <style:text-properties style:font-name="Symbol" fo:font-size="10pt" style:font-size-asian="10pt"/>
    </style:style>
    <style:style style:name="WW_CharLFO21LVL4" style:family="text">
      <style:text-properties style:font-name="Symbol" fo:font-size="10pt" style:font-size-asian="10pt"/>
    </style:style>
    <style:style style:name="WW_CharLFO21LVL5" style:family="text">
      <style:text-properties style:font-name="Symbol" fo:font-size="10pt" style:font-size-asian="10pt"/>
    </style:style>
    <style:style style:name="WW_CharLFO21LVL6" style:family="text">
      <style:text-properties style:font-name="Symbol" fo:font-size="10pt" style:font-size-asian="10pt"/>
    </style:style>
    <style:style style:name="WW_CharLFO21LVL7" style:family="text">
      <style:text-properties style:font-name="Symbol" fo:font-size="10pt" style:font-size-asian="10pt"/>
    </style:style>
    <style:style style:name="WW_CharLFO21LVL8" style:family="text">
      <style:text-properties style:font-name="Symbol" fo:font-size="10pt" style:font-size-asian="10pt"/>
    </style:style>
    <style:style style:name="WW_CharLFO21LVL9" style:family="text">
      <style:text-properties style:font-name="Symbol" fo:font-size="10pt" style:font-size-asian="10pt"/>
    </style:style>
    <text:list-style style:name="WWNum21" style:display-name="WWNum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22LVL1" style:family="text">
      <style:text-properties style:font-name="Symbol"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text:list-style style:name="WWNum22" style:display-name="WWNum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23" style:display-name="WWNum23">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text:list-style style:name="WWNum24" style:display-name="WWNum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25" style:display-name="WWNum25">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6" style:display-name="WWNum26">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7LVL1" style:family="text">
      <style:text-properties style:font-name="Symbol" fo:font-size="10pt" style:font-size-asian="10pt"/>
    </style:style>
    <style:style style:name="WW_CharLFO27LVL2" style:family="text">
      <style:text-properties style:font-name="Symbol" fo:font-size="10pt" style:font-size-asian="10pt"/>
    </style:style>
    <style:style style:name="WW_CharLFO27LVL3" style:family="text">
      <style:text-properties style:font-name="Symbol" fo:font-size="10pt" style:font-size-asian="10pt"/>
    </style:style>
    <style:style style:name="WW_CharLFO27LVL4" style:family="text">
      <style:text-properties style:font-name="Symbol" fo:font-size="10pt" style:font-size-asian="10pt"/>
    </style:style>
    <style:style style:name="WW_CharLFO27LVL5" style:family="text">
      <style:text-properties style:font-name="Symbol" fo:font-size="10pt" style:font-size-asian="10pt"/>
    </style:style>
    <style:style style:name="WW_CharLFO27LVL6" style:family="text">
      <style:text-properties style:font-name="Symbol" fo:font-size="10pt" style:font-size-asian="10pt"/>
    </style:style>
    <style:style style:name="WW_CharLFO27LVL7" style:family="text">
      <style:text-properties style:font-name="Symbol" fo:font-size="10pt" style:font-size-asian="10pt"/>
    </style:style>
    <style:style style:name="WW_CharLFO27LVL8" style:family="text">
      <style:text-properties style:font-name="Symbol" fo:font-size="10pt" style:font-size-asian="10pt"/>
    </style:style>
    <style:style style:name="WW_CharLFO27LVL9" style:family="text">
      <style:text-properties style:font-name="Symbol" fo:font-size="10pt" style:font-size-asian="10pt"/>
    </style:style>
    <text:list-style style:name="WWNum27" style:display-name="WWNum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28" style:display-name="WWNum28">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9LVL1" style:family="text">
      <style:text-properties style:font-name="Symbol" fo:font-size="10pt" style:font-size-asian="10pt"/>
    </style:style>
    <style:style style:name="WW_CharLFO29LVL2" style:family="text">
      <style:text-properties style:font-name="Symbol" fo:font-size="10pt" style:font-size-asian="10pt"/>
    </style:style>
    <style:style style:name="WW_CharLFO29LVL3" style:family="text">
      <style:text-properties style:font-name="Symbol" fo:font-size="10pt" style:font-size-asian="10pt"/>
    </style:style>
    <style:style style:name="WW_CharLFO29LVL4" style:family="text">
      <style:text-properties style:font-name="Symbol" fo:font-size="10pt" style:font-size-asian="10pt"/>
    </style:style>
    <style:style style:name="WW_CharLFO29LVL5" style:family="text">
      <style:text-properties style:font-name="Symbol" fo:font-size="10pt" style:font-size-asian="10pt"/>
    </style:style>
    <style:style style:name="WW_CharLFO29LVL6" style:family="text">
      <style:text-properties style:font-name="Symbol" fo:font-size="10pt" style:font-size-asian="10pt"/>
    </style:style>
    <style:style style:name="WW_CharLFO29LVL7" style:family="text">
      <style:text-properties style:font-name="Symbol" fo:font-size="10pt" style:font-size-asian="10pt"/>
    </style:style>
    <style:style style:name="WW_CharLFO29LVL8" style:family="text">
      <style:text-properties style:font-name="Symbol" fo:font-size="10pt" style:font-size-asian="10pt"/>
    </style:style>
    <style:style style:name="WW_CharLFO29LVL9" style:family="text">
      <style:text-properties style:font-name="Symbol" fo:font-size="10pt" style:font-size-asian="10pt"/>
    </style:style>
    <text:list-style style:name="WWNum29" style:display-name="WWNum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30" style:display-name="WWNum30">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31" style:display-name="WWNum31">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32" style:display-name="WWNum32">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33" style:display-name="WWNum33">
      <text:list-level-style-number text:leve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34" style:display-name="WWNum34">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35LVL1" style:family="text">
      <style:text-properties style:font-name="Symbol" fo:font-size="10pt" style:font-size-asian="10pt"/>
    </style:style>
    <style:style style:name="WW_CharLFO35LVL2" style:family="text">
      <style:text-properties style:font-name="Symbol" fo:font-size="10pt" style:font-size-asian="10pt"/>
    </style:style>
    <style:style style:name="WW_CharLFO35LVL3" style:family="text">
      <style:text-properties style:font-name="Symbol" fo:font-size="10pt" style:font-size-asian="10pt"/>
    </style:style>
    <style:style style:name="WW_CharLFO35LVL4" style:family="text">
      <style:text-properties style:font-name="Symbol" fo:font-size="10pt" style:font-size-asian="10pt"/>
    </style:style>
    <style:style style:name="WW_CharLFO35LVL5" style:family="text">
      <style:text-properties style:font-name="Symbol" fo:font-size="10pt" style:font-size-asian="10pt"/>
    </style:style>
    <style:style style:name="WW_CharLFO35LVL6" style:family="text">
      <style:text-properties style:font-name="Symbol" fo:font-size="10pt" style:font-size-asian="10pt"/>
    </style:style>
    <style:style style:name="WW_CharLFO35LVL7" style:family="text">
      <style:text-properties style:font-name="Symbol" fo:font-size="10pt" style:font-size-asian="10pt"/>
    </style:style>
    <style:style style:name="WW_CharLFO35LVL8" style:family="text">
      <style:text-properties style:font-name="Symbol" fo:font-size="10pt" style:font-size-asian="10pt"/>
    </style:style>
    <style:style style:name="WW_CharLFO35LVL9" style:family="text">
      <style:text-properties style:font-name="Symbol" fo:font-size="10pt" style:font-size-asian="10pt"/>
    </style:style>
    <text:list-style style:name="WWNum35" style:display-name="WWNum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36LVL1" style:family="text">
      <style:text-properties style:font-name="Symbol" fo:font-size="10pt" style:font-size-asian="10pt"/>
    </style:style>
    <style:style style:name="WW_CharLFO36LVL2" style:family="text">
      <style:text-properties style:font-name="Symbol" fo:font-size="10pt" style:font-size-asian="10pt"/>
    </style:style>
    <style:style style:name="WW_CharLFO36LVL3" style:family="text">
      <style:text-properties style:font-name="Symbol" fo:font-size="10pt" style:font-size-asian="10pt"/>
    </style:style>
    <style:style style:name="WW_CharLFO36LVL4" style:family="text">
      <style:text-properties style:font-name="Symbol" fo:font-size="10pt" style:font-size-asian="10pt"/>
    </style:style>
    <style:style style:name="WW_CharLFO36LVL5" style:family="text">
      <style:text-properties style:font-name="Symbol" fo:font-size="10pt" style:font-size-asian="10pt"/>
    </style:style>
    <style:style style:name="WW_CharLFO36LVL6" style:family="text">
      <style:text-properties style:font-name="Symbol" fo:font-size="10pt" style:font-size-asian="10pt"/>
    </style:style>
    <style:style style:name="WW_CharLFO36LVL7" style:family="text">
      <style:text-properties style:font-name="Symbol" fo:font-size="10pt" style:font-size-asian="10pt"/>
    </style:style>
    <style:style style:name="WW_CharLFO36LVL8" style:family="text">
      <style:text-properties style:font-name="Symbol" fo:font-size="10pt" style:font-size-asian="10pt"/>
    </style:style>
    <style:style style:name="WW_CharLFO36LVL9" style:family="text">
      <style:text-properties style:font-name="Symbol" fo:font-size="10pt" style:font-size-asian="10pt"/>
    </style:style>
    <text:list-style style:name="WWNum36" style:display-name="WWNum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37LVL1" style:family="text">
      <style:text-properties style:font-name="Symbol" fo:font-size="10pt" style:font-size-asian="10pt"/>
    </style:style>
    <style:style style:name="WW_CharLFO37LVL2" style:family="text">
      <style:text-properties style:font-name="Symbol" fo:font-size="10pt" style:font-size-asian="10pt"/>
    </style:style>
    <style:style style:name="WW_CharLFO37LVL3" style:family="text">
      <style:text-properties style:font-name="Symbol" fo:font-size="10pt" style:font-size-asian="10pt"/>
    </style:style>
    <style:style style:name="WW_CharLFO37LVL4" style:family="text">
      <style:text-properties style:font-name="Symbol" fo:font-size="10pt" style:font-size-asian="10pt"/>
    </style:style>
    <style:style style:name="WW_CharLFO37LVL5" style:family="text">
      <style:text-properties style:font-name="Symbol" fo:font-size="10pt" style:font-size-asian="10pt"/>
    </style:style>
    <style:style style:name="WW_CharLFO37LVL6" style:family="text">
      <style:text-properties style:font-name="Symbol" fo:font-size="10pt" style:font-size-asian="10pt"/>
    </style:style>
    <style:style style:name="WW_CharLFO37LVL7" style:family="text">
      <style:text-properties style:font-name="Symbol" fo:font-size="10pt" style:font-size-asian="10pt"/>
    </style:style>
    <style:style style:name="WW_CharLFO37LVL8" style:family="text">
      <style:text-properties style:font-name="Symbol" fo:font-size="10pt" style:font-size-asian="10pt"/>
    </style:style>
    <style:style style:name="WW_CharLFO37LVL9" style:family="text">
      <style:text-properties style:font-name="Symbol" fo:font-size="10pt" style:font-size-asian="10pt"/>
    </style:style>
    <text:list-style style:name="WWNum37" style:display-name="WWNum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text:list-style style:name="WWNum38" style:display-name="WWNum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Hiperhivatkozás" style:display-name="Hiperhivatkozás" style:family="text" style:parent-style-name="Bekezdésalapbetűtípusa">
      <style:text-properties fo:color="#0563C1" style:text-underline-type="single" style:text-underline-style="solid" style:text-underline-width="auto" style:text-underline-mode="continuous"/>
    </style:style>
    <style:style style:name="Feloldatlanmegemlítés" style:display-name="Feloldatlan megemlítés" style:family="text" style:parent-style-name="Bekezdésalapbetűtípusa">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HP HP</meta:initial-creator>
    <dc:creator>dr. Molnár Gergő</dc:creator>
    <meta:creation-date>2026-07-22T18:36:00Z</meta:creation-date>
    <dc:date>2026-07-22T18:36:00Z</dc:date>
    <meta:template xlink:href="Normal" xlink:type="simple"/>
    <meta:editing-cycles>2</meta:editing-cycles>
    <meta:editing-duration>PT30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8" meta:paragraph-count="45" meta:word-count="2854" meta:character-count="22507" meta:row-count="164" meta:non-whitespace-character-count="19698"/>
  </office:meta>
</office:document-meta>
</file>