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line-height="100%"/>
    </style:style>
    <style:style style:name="T2" style:parent-style-name="Bekezdésalapbetűtípusa" style:family="text">
      <style:text-properties style:font-name="Arial" style:font-name-asian="Times New Roman" style:font-name-complex="Arial" fo:font-weight="bold" style:font-weight-asian="bold" style:font-weight-complex="bold" fo:font-size="25.5pt" style:font-size-asian="25.5pt" style:font-size-complex="25.5pt" style:language-asian="hu" style:country-asian="HU"/>
    </style:style>
    <style:style style:name="P3" style:parent-style-name="Standard" style:family="paragraph">
      <style:paragraph-properties fo:margin-bottom="0.2916in" fo:line-height="100%"/>
    </style:style>
    <style:style style:name="T4"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5"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6" style:parent-style-name="Standard" style:family="paragraph">
      <style:paragraph-properties fo:margin-bottom="0.2916in" fo:line-height="100%"/>
    </style:style>
    <style:style style:name="T7"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8" style:parent-style-name="Standard" style:family="paragraph">
      <style:paragraph-properties fo:margin-bottom="0.2916in" fo:line-height="100%"/>
    </style:style>
    <style:style style:name="T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0" style:parent-style-name="Standard" style:family="paragraph">
      <style:paragraph-properties fo:margin-bottom="0.2916in" fo:line-height="100%"/>
    </style:style>
    <style:style style:name="T1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2" style:parent-style-name="Standard" style:family="paragraph">
      <style:paragraph-properties fo:margin-bottom="0.2916in" fo:line-height="100%"/>
    </style:style>
    <style:style style:name="T13"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4" style:parent-style-name="Standard" style:family="paragraph">
      <style:paragraph-properties fo:margin-bottom="0.2916in" fo:line-height="100%"/>
    </style:style>
    <style:style style:name="T15"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6" style:parent-style-name="Standard" style:family="paragraph">
      <style:paragraph-properties fo:margin-bottom="0.2916in" fo:line-height="100%"/>
    </style:style>
    <style:style style:name="T17"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8" style:parent-style-name="Standard" style:family="paragraph">
      <style:paragraph-properties fo:margin-bottom="0.2916in" fo:line-height="100%"/>
    </style:style>
    <style:style style:name="T1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20"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2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22" style:parent-style-name="Standard" style:family="paragraph">
      <style:paragraph-properties fo:margin-bottom="0.2916in" fo:line-height="100%"/>
    </style:style>
    <style:style style:name="T23"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24" style:parent-style-name="Standard" style:family="paragraph">
      <style:paragraph-properties fo:margin-bottom="0in" fo:line-height="100%" fo:margin-left="1in" fo:text-indent="0in">
        <style:tab-stops/>
      </style:paragraph-properties>
    </style:style>
    <style:style style:name="T25" style:parent-style-name="Bekezdésalapbetűtípusa" style:family="text">
      <style:text-properties style:font-name="Arial" style:font-name-asian="Times New Roman" style:font-name-complex="Arial" fo:font-weight="bold" style:font-weight-asian="bold" style:font-weight-complex="bold" fo:font-size="11.5pt" style:font-size-asian="11.5pt" style:font-size-complex="11.5pt" style:language-asian="hu" style:country-asian="HU"/>
    </style:style>
    <style:style style:name="P26" style:parent-style-name="Standard" style:family="paragraph">
      <style:paragraph-properties fo:margin-bottom="0in" fo:line-height="100%" fo:margin-left="1in" fo:text-indent="0in">
        <style:tab-stops/>
      </style:paragraph-properties>
    </style:style>
    <style:style style:name="T27"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28" style:parent-style-name="Bekezdésalapbetűtípusa" style:family="text">
      <style:text-properties style:font-name="Arial" style:font-name-asian="Times New Roman" style:font-name-complex="Arial" fo:color="#58A59F" fo:font-size="11.5pt" style:font-size-asian="11.5pt" style:font-size-complex="11.5pt" style:text-underline-type="single" style:text-underline-style="solid" style:text-underline-width="auto" style:text-underline-mode="continuous" style:language-asian="hu" style:country-asian="HU"/>
    </style:style>
    <style:style style:name="T2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30" style:parent-style-name="Standard" style:family="paragraph">
      <style:paragraph-properties fo:margin-bottom="0in" fo:line-height="100%" fo:margin-left="1in" fo:text-indent="0in">
        <style:tab-stops/>
      </style:paragraph-properties>
    </style:style>
    <style:style style:name="T3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32" style:parent-style-name="Standard" style:family="paragraph">
      <style:paragraph-properties fo:margin-bottom="0in" fo:line-height="100%" fo:margin-left="1in" fo:text-indent="0in">
        <style:tab-stops/>
      </style:paragraph-properties>
    </style:style>
    <style:style style:name="T33"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34" style:parent-style-name="Standard" style:family="paragraph">
      <style:paragraph-properties fo:margin-bottom="0in" fo:line-height="100%" fo:margin-left="1in" fo:text-indent="0in">
        <style:tab-stops/>
      </style:paragraph-properties>
    </style:style>
    <style:style style:name="T35"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36" style:parent-style-name="Standard" style:family="paragraph">
      <style:paragraph-properties fo:margin-bottom="0in" fo:line-height="100%" fo:margin-left="1in" fo:text-indent="0in">
        <style:tab-stops/>
      </style:paragraph-properties>
    </style:style>
    <style:style style:name="T37" style:parent-style-name="Bekezdésalapbetűtípusa" style:family="text">
      <style:text-properties style:font-name="Arial" style:font-name-asian="Times New Roman" style:font-name-complex="Arial" fo:font-weight="bold" style:font-weight-asian="bold" style:font-weight-complex="bold" fo:font-size="11.5pt" style:font-size-asian="11.5pt" style:font-size-complex="11.5pt" style:language-asian="hu" style:country-asian="HU"/>
    </style:style>
    <style:style style:name="P38" style:parent-style-name="Standard" style:family="paragraph">
      <style:paragraph-properties fo:margin-bottom="0in" fo:line-height="100%" fo:margin-left="1in" fo:text-indent="0in">
        <style:tab-stops/>
      </style:paragraph-properties>
    </style:style>
    <style:style style:name="T3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40" style:parent-style-name="Bekezdésalapbetűtípusa" style:family="text">
      <style:text-properties style:font-name="Arial" style:font-name-asian="Times New Roman" style:font-name-complex="Arial" fo:color="#58A59F" fo:font-size="11.5pt" style:font-size-asian="11.5pt" style:font-size-complex="11.5pt" style:text-underline-type="single" style:text-underline-style="solid" style:text-underline-width="auto" style:text-underline-mode="continuous" style:language-asian="hu" style:country-asian="HU"/>
    </style:style>
    <style:style style:name="T4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42"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43"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44"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45"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46"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47"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48" style:parent-style-name="Bekezdésalapbetűtípusa" style:family="text">
      <style:text-properties style:font-name="Arial" style:font-name-asian="Times New Roman" style:font-name-complex="Arial" fo:color="#58A59F" fo:font-size="11.5pt" style:font-size-asian="11.5pt" style:font-size-complex="11.5pt" style:text-underline-type="single" style:text-underline-style="solid" style:text-underline-width="auto" style:text-underline-mode="continuous" style:language-asian="hu" style:country-asian="HU"/>
    </style:style>
    <style:style style:name="T4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50" style:parent-style-name="Standard" style:family="paragraph">
      <style:paragraph-properties fo:margin-bottom="0in" fo:line-height="100%" fo:margin-left="1in" fo:text-indent="0in">
        <style:tab-stops/>
      </style:paragraph-properties>
    </style:style>
    <style:style style:name="T5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52" style:parent-style-name="Standard" style:family="paragraph">
      <style:paragraph-properties fo:margin-bottom="0in" fo:line-height="100%" fo:margin-left="1in" fo:text-indent="0in">
        <style:tab-stops/>
      </style:paragraph-properties>
    </style:style>
    <style:style style:name="T53"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54"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55"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56"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57"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58"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59"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60"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6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62" style:parent-style-name="Standard" style:family="paragraph">
      <style:paragraph-properties fo:margin-bottom="0in" fo:line-height="100%" fo:margin-left="1in" fo:text-indent="0in">
        <style:tab-stops/>
      </style:paragraph-properties>
    </style:style>
    <style:style style:name="T63"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64"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65"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66" style:parent-style-name="Standard" style:family="paragraph">
      <style:paragraph-properties fo:margin-bottom="0in" fo:line-height="100%" fo:margin-left="1in" fo:text-indent="0in">
        <style:tab-stops/>
      </style:paragraph-properties>
    </style:style>
    <style:style style:name="T67"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68" style:parent-style-name="Standard" style:family="paragraph">
      <style:paragraph-properties fo:margin-bottom="0in" fo:line-height="100%" fo:margin-left="1in" fo:text-indent="0in">
        <style:tab-stops/>
      </style:paragraph-properties>
    </style:style>
    <style:style style:name="T6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70" style:parent-style-name="Standard" style:family="paragraph">
      <style:paragraph-properties fo:margin-bottom="0in" fo:line-height="100%" fo:margin-left="1in" fo:text-indent="0in">
        <style:tab-stops/>
      </style:paragraph-properties>
    </style:style>
    <style:style style:name="T7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72" style:parent-style-name="Standard" style:family="paragraph">
      <style:paragraph-properties fo:margin-bottom="0.2916in" fo:line-height="100%"/>
    </style:style>
    <style:style style:name="T73"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74"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75" style:parent-style-name="Standard" style:family="paragraph">
      <style:paragraph-properties fo:margin-bottom="0in" fo:line-height="100%" fo:margin-left="1in" fo:text-indent="0in">
        <style:tab-stops/>
      </style:paragraph-properties>
    </style:style>
    <style:style style:name="T76"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77"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78"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79"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80"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81"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82"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83" style:parent-style-name="Standard" style:family="paragraph">
      <style:paragraph-properties fo:margin-bottom="0in" fo:line-height="100%" fo:margin-left="1in">
        <style:tab-stops/>
      </style:paragraph-properties>
    </style:style>
    <style:style style:name="P84" style:parent-style-name="Standard" style:family="paragraph">
      <style:paragraph-properties fo:margin-bottom="0in" fo:line-height="100%" fo:margin-left="1in" fo:text-indent="0in">
        <style:tab-stops/>
      </style:paragraph-properties>
    </style:style>
    <style:style style:name="T85"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86" style:parent-style-name="Standard" style:family="paragraph">
      <style:paragraph-properties fo:margin-bottom="0in" fo:line-height="100%" fo:margin-left="1in" fo:text-indent="0in">
        <style:tab-stops/>
      </style:paragraph-properties>
    </style:style>
    <style:style style:name="T87"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88"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89" style:parent-style-name="Standard" style:family="paragraph">
      <style:paragraph-properties fo:margin-bottom="0in" fo:line-height="100%" fo:margin-left="1in" fo:text-indent="0in">
        <style:tab-stops/>
      </style:paragraph-properties>
    </style:style>
    <style:style style:name="T90"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91" style:parent-style-name="Standard" style:family="paragraph">
      <style:paragraph-properties fo:margin-bottom="0in" fo:line-height="100%" fo:margin-left="1in" fo:text-indent="0in">
        <style:tab-stops/>
      </style:paragraph-properties>
    </style:style>
    <style:style style:name="T92"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93" style:parent-style-name="Standard" style:family="paragraph">
      <style:paragraph-properties fo:margin-bottom="0in" fo:line-height="100%" fo:margin-left="1in" fo:text-indent="0in">
        <style:tab-stops/>
      </style:paragraph-properties>
    </style:style>
    <style:style style:name="T94"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95" style:parent-style-name="Standard" style:family="paragraph">
      <style:paragraph-properties fo:margin-bottom="0in" fo:line-height="100%" fo:margin-left="1in" fo:text-indent="0in">
        <style:tab-stops/>
      </style:paragraph-properties>
    </style:style>
    <style:style style:name="T96"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97" style:parent-style-name="Standard" style:family="paragraph">
      <style:paragraph-properties fo:margin-bottom="0in" fo:line-height="100%" fo:margin-left="1in" fo:text-indent="0in">
        <style:tab-stops/>
      </style:paragraph-properties>
    </style:style>
    <style:style style:name="T98"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9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100"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10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02" style:parent-style-name="Standard" style:family="paragraph">
      <style:paragraph-properties fo:margin-bottom="0in" fo:line-height="100%" fo:margin-left="1in" fo:text-indent="0in">
        <style:tab-stops/>
      </style:paragraph-properties>
    </style:style>
    <style:style style:name="T103"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04" style:parent-style-name="Standard" style:family="paragraph">
      <style:paragraph-properties fo:margin-bottom="0in" fo:line-height="100%" fo:margin-left="1in" fo:text-indent="0in">
        <style:tab-stops/>
      </style:paragraph-properties>
    </style:style>
    <style:style style:name="T105"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06" style:parent-style-name="Standard" style:family="paragraph">
      <style:paragraph-properties fo:margin-bottom="0in" fo:line-height="100%" fo:margin-left="1in" fo:text-indent="0in">
        <style:tab-stops/>
      </style:paragraph-properties>
    </style:style>
    <style:style style:name="T107"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08" style:parent-style-name="Standard" style:family="paragraph">
      <style:paragraph-properties fo:margin-bottom="0in" fo:line-height="100%" fo:margin-left="1in" fo:text-indent="0in">
        <style:tab-stops/>
      </style:paragraph-properties>
    </style:style>
    <style:style style:name="T10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110"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11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12" style:parent-style-name="Standard" style:family="paragraph">
      <style:paragraph-properties fo:margin-bottom="0in" fo:line-height="100%" fo:margin-left="1in" fo:text-indent="0in">
        <style:tab-stops/>
      </style:paragraph-properties>
    </style:style>
    <style:style style:name="T113"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14" style:parent-style-name="Standard" style:family="paragraph">
      <style:paragraph-properties fo:margin-bottom="0in" fo:line-height="100%" fo:margin-left="1in" fo:text-indent="0in">
        <style:tab-stops/>
      </style:paragraph-properties>
    </style:style>
    <style:style style:name="T115"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16" style:parent-style-name="Standard" style:family="paragraph">
      <style:paragraph-properties fo:margin-bottom="0in" fo:line-height="100%" fo:margin-left="1in" fo:text-indent="0in">
        <style:tab-stops/>
      </style:paragraph-properties>
    </style:style>
    <style:style style:name="T117"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18" style:parent-style-name="Standard" style:family="paragraph">
      <style:paragraph-properties fo:margin-bottom="0.2916in" fo:line-height="100%"/>
    </style:style>
    <style:style style:name="T11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120" style:parent-style-name="Bekezdésalapbetűtípusa" style:family="text">
      <style:text-properties style:font-name="Arial" style:font-name-asian="Times New Roman" style:font-name-complex="Arial" fo:color="#58A59F" fo:font-size="11.5pt" style:font-size-asian="11.5pt" style:font-size-complex="11.5pt" style:text-underline-type="single" style:text-underline-style="solid" style:text-underline-width="auto" style:text-underline-mode="continuous" style:language-asian="hu" style:country-asian="HU"/>
    </style:style>
    <style:style style:name="T12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22" style:parent-style-name="Standard" style:family="paragraph">
      <style:paragraph-properties fo:margin-bottom="0.2916in" fo:line-height="100%"/>
    </style:style>
    <style:style style:name="T123"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24" style:parent-style-name="Standard" style:family="paragraph">
      <style:paragraph-properties fo:margin-bottom="0.2916in" fo:line-height="100%"/>
    </style:style>
    <style:style style:name="T125"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26" style:parent-style-name="Standard" style:family="paragraph">
      <style:paragraph-properties fo:margin-bottom="0.2916in" fo:line-height="100%"/>
    </style:style>
    <style:style style:name="T127"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28" style:parent-style-name="Standard" style:family="paragraph">
      <style:paragraph-properties fo:margin-bottom="0.2916in" fo:line-height="100%"/>
    </style:style>
    <style:style style:name="T12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30" style:parent-style-name="Standard" style:family="paragraph">
      <style:paragraph-properties fo:margin-bottom="0.2916in" fo:line-height="100%"/>
    </style:style>
    <style:style style:name="T131"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132"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33" style:parent-style-name="Standard" style:family="paragraph">
      <style:paragraph-properties fo:margin-bottom="0.2916in" fo:line-height="100%"/>
    </style:style>
    <style:style style:name="T134" style:parent-style-name="Bekezdésalapbetűtípusa" style:family="text">
      <style:text-properties style:font-name="Arial" style:font-name-asian="Times New Roman" style:font-name-complex="Arial" fo:font-weight="bold" style:font-weight-asian="bold" style:font-weight-complex="bold" fo:font-size="11.5pt" style:font-size-asian="11.5pt" style:font-size-complex="11.5pt" style:language-asian="hu" style:country-asian="HU"/>
    </style:style>
    <style:style style:name="P135" style:parent-style-name="Standard" style:family="paragraph">
      <style:paragraph-properties fo:margin-bottom="0.2916in" fo:line-height="100%"/>
    </style:style>
    <style:style style:name="T136"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37" style:parent-style-name="Standard" style:family="paragraph">
      <style:paragraph-properties fo:margin-bottom="0.2916in" fo:line-height="100%"/>
    </style:style>
    <style:style style:name="T138"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39" style:parent-style-name="Standard" style:family="paragraph">
      <style:paragraph-properties fo:margin-bottom="0in" fo:line-height="100%" fo:margin-left="1in" fo:text-indent="0in">
        <style:tab-stops/>
      </style:paragraph-properties>
    </style:style>
    <style:style style:name="T140"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41" style:parent-style-name="Standard" style:family="paragraph">
      <style:paragraph-properties fo:margin-bottom="0in" fo:line-height="100%" fo:margin-left="1in" fo:text-indent="0in">
        <style:tab-stops/>
      </style:paragraph-properties>
    </style:style>
    <style:style style:name="T142"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43" style:parent-style-name="Standard" style:family="paragraph">
      <style:paragraph-properties fo:margin-bottom="0in" fo:line-height="100%" fo:margin-left="1in" fo:text-indent="0in">
        <style:tab-stops/>
      </style:paragraph-properties>
    </style:style>
    <style:style style:name="T144"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145"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146"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147"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148" style:parent-style-name="Bekezdésalapbetűtípusa" style:family="text">
      <style:text-properties style:font-name="Arial" style:font-name-asian="Times New Roman" style:font-name-complex="Arial" fo:font-size="11.5pt" style:font-size-asian="11.5pt" style:font-size-complex="11.5pt" fo:background-color="#FFFF00" style:language-asian="hu" style:country-asian="HU"/>
    </style:style>
    <style:style style:name="T149"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150"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51" style:parent-style-name="Standard" style:family="paragraph">
      <style:paragraph-properties fo:margin-bottom="0in" fo:line-height="100%" fo:margin-left="1in" fo:text-indent="0in">
        <style:tab-stops/>
      </style:paragraph-properties>
    </style:style>
    <style:style style:name="T152"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53" style:parent-style-name="Standard" style:family="paragraph">
      <style:paragraph-properties fo:margin-bottom="0in" fo:line-height="100%" fo:margin-left="1in" fo:text-indent="0in">
        <style:tab-stops/>
      </style:paragraph-properties>
    </style:style>
    <style:style style:name="T154"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T155" style:parent-style-name="Bekezdésalapbetűtípusa" style:family="text">
      <style:text-properties style:font-name="Arial" style:font-name-asian="Times New Roman" style:font-name-complex="Arial" fo:font-size="11.5pt" style:font-size-asian="11.5pt" style:font-size-complex="11.5pt" style:language-asian="hu" style:country-asian="HU"/>
    </style:style>
    <style:style style:name="P156" style:parent-style-name="Standard" style:family="paragraph">
      <style:paragraph-properties fo:margin-bottom="0.2916in" fo:line-height="100%"/>
    </style:style>
    <style:style style:name="T157" style:parent-style-name="Bekezdésalapbetűtípusa" style:family="text">
      <style:text-properties style:font-name="Arial" style:font-name-asian="Times New Roman" style:font-name-complex="Arial" fo:font-weight="bold" style:font-weight-asian="bold" style:font-weight-complex="bold" fo:font-size="11.5pt" style:font-size-asian="11.5pt" style:font-size-complex="11.5pt" style:language-asian="hu" style:country-asian="HU"/>
    </style:style>
    <style:style style:name="T158" style:parent-style-name="Bekezdésalapbetűtípusa" style:family="text">
      <style:text-properties style:font-name="Arial" style:font-name-asian="Times New Roman" style:font-name-complex="Arial" fo:font-weight="bold" style:font-weight-asian="bold" style:font-weight-complex="bold" fo:font-size="11.5pt" style:font-size-asian="11.5pt" style:font-size-complex="11.5pt" style:language-asian="hu" style:country-asian="HU"/>
    </style:style>
    <style:style style:name="T159" style:parent-style-name="Bekezdésalapbetűtípusa" style:family="text">
      <style:text-properties style:font-name="Arial" style:font-name-asian="Times New Roman" style:font-name-complex="Arial" fo:font-weight="bold" style:font-weight-asian="bold" style:font-weight-complex="bold" fo:font-size="11.5pt" style:font-size-asian="11.5pt" style:font-size-complex="11.5pt" style:language-asian="hu" style:country-asian="HU"/>
    </style:style>
  </office:automatic-styles>
  <office:body>
    <office:text text:use-soft-page-breaks="true">
      <text:h text:style-name="P1" text:outline-level="2"><text:span text:style-name="T2">Általános szerződési feltételek</text:span></text:h>
      <text:p text:style-name="P3"><text:span text:style-name="T4">Kérjük, hogy megrendelése véglegesítése előtt figyelmesen olvassa el a jelen dokumentumot, mert megrendelése véglegesítésével Ön elfogadja a jelen ÁSZF tartalmát! Kérjük, hogy csak akkor vegye<text:s/></text:span><text:span text:style-name="T5">igénybe szolgáltatásainkat, amennyiben minden pontjával egyetért, és kötelező érvényűnek tekinti magára nézve. Jelen dokumentum nem kerül iktatásra, kizárólag elektronikus formában kerül megkötésre (nem minősül írásba foglalt szerződésnek), magatartási kódexre nem utal.</text:span></text:p>
      <text:p text:style-name="P6"><text:span text:style-name="T7">A közöttünk létrejövő szerződés tartalmát – a vonatkozó kötelező érvényű jogszabályok rendelkezései mellett – a jelen Általános Szerződési Feltételek (a továbbiakban: ÁSZF) határozzák meg. Ennek megfelelően tartalmazza a jelen ÁSZF az Önt és bennünket illető jogokat és kötelezettségeket, a szerződés létrejöttének feltételeit, a teljesítési határidőket, a szállítási és fizetési feltételeket, a felelősségi szabályokat, valamint az elállási jog gyakorlásának feltételeit.</text:span></text:p>
      <text:p text:style-name="P8"><text:span text:style-name="T9">A Honlap használatához szükséges azon technikai tájékoztatást, melyet jelen ÁSZF nem tartalmaz, a Honlapon elérhető egyéb tájékoztatások nyújtják.</text:span></text:p>
      <text:p text:style-name="P10"><text:span text:style-name="T11">Ön a megrendelése véglegesítése előtt köteles megismerni a jelen ÁSZF rendelkezéseit. A webáruházunkon keresztül történő vásárlással Ön elfogadja a jelen ÁSZF rendelkezéseit, és az ÁSZF maradéktalanul az Ön és az Szolgáltató között létrejövő szerződés részét képezi.</text:span></text:p>
      <text:p text:style-name="P12"><text:span text:style-name="T13">A szerződés tárgya a Szolgáltató által üzemeltetett weboldalon (https://erdoskerteszet.hu) található valamennyi termék.</text:span></text:p>
      <text:p text:style-name="P14"><text:span text:style-name="T15">Szolgáltató fenntart magának minden jogot a weboldal, annak bármely részlete és az azon megjelenő tartalmak, valamint a weboldal terjesztésének tekintetében. Tilos a weboldalon megjelenő tartalmak vagy azok bármely részletének letöltése, elektronikus tárolása, feldolgozása és értékesítése a Szolgáltató írásos hozzájárulása nélkül.</text:span></text:p>
      <text:p text:style-name="P16"><text:span text:style-name="T17">A megvásárolni kívánt termék főbb jellemzőit a termék melletti ismertető tartalmazza. Az ismertető leírás téves értelmezéséből eredő károkért felelősséget nem</text:span></text:p>
      <text:p text:style-name="P18"><text:span text:style-name="T19">vállalunk.<text:s/></text:span><text:span text:style-name="T20">Salvia</text:span><text:span text:style-name="T21"><text:s/>Kft. a megfelelő gondossággal kezeli a honlapon szereplő információkat, azonban azokban változás, elírás mindezek ellenére lehetséges. Az adatbázisban szereplő esetleges hibákért, elírásokért felelősséget nem vállalunk.</text:span></text:p>
      <text:p text:style-name="P22"><text:span text:style-name="T23">Az adatbázisunkban található képektől való esetleges eltérésekért felelősséget nem vállalunk, de törekszünk rá, hogy a termékképek lehetőség szerint a valóságot tükrözzék. Alkoholtartalmú termékeket nem forgalmazunk.</text:span></text:p>
      <text:list text:style-name="WWNum1">
        <text:list-item text:start-value="1">
          <text:p text:style-name="P24"><text:span text:style-name="T25">A Szolgáltató adatai</text:span></text:p>
        </text:list-item>
        <text:list-item>
          <text:p text:style-name="P26"><text:span text:style-name="T27">A </text:span><text:a xlink:href="https://erdoskerteszet.hu/" office:target-frame-name="_top" xlink:show="replace"><text:span text:style-name="T28">https://erdoskerteszet.hu </text:span></text:a><text:span text:style-name="T29">weboldalt Salvia Kft.  üzemelteti (továbbiakban: “Szolgáltató”).</text:span></text:p>
        </text:list-item>
        <text:list-item>
          <text:p text:style-name="P30"><text:span text:style-name="T31">A Szolgáltató cégneve: Salvia Kft. (továbbiakban: Szolgáltató).</text:span></text:p>
        </text:list-item>
        <text:list-item>
          <text:p text:style-name="P32"><text:span text:style-name="T33">A Szolgáltató székhelye: 6600 Szentes Kossuth Lajos utca 17</text:span></text:p>
        </text:list-item>
        <text:list-item>
          <text:p text:style-name="P34"><text:span text:style-name="T35">A Szolgáltató postai címe: 6600 Szentes Kossuth Lajos utca 17</text:span></text:p>
        </text:list-item>
      </text:list>
      <text:list text:style-name="WWNum2">
        <text:list-item text:start-value="1">
          <text:p text:style-name="P36"><text:span text:style-name="T37">A szolgáltatás igénybevétele</text:span></text:p>
        </text:list-item>
      </text:list>
      <text:list text:style-name="WWNum3">
        <text:list-item text:start-value="1">
          <text:p text:style-name="P38"><text:span text:style-name="T39">A megrendelések leadása a </text:span><text:a xlink:href="https://erdoskerteszet.hu/" office:target-frame-name="_top" xlink:show="replace"><text:span text:style-name="T40">https://erdoskerteszet.hu</text:span></text:a><text:span text:style-name="T41"> weboldalon kizárólag elektronikus úton lehetséges. Telefonon, faxon, e-mailen, levélben leadott rendeléseket a Szolgáltató nem fogad el. A rendelésekkel kapcsolatos tájékoztatásokat a Szolgáltató szintén elektronikus úton küldi el a felhasználók részére. A megrendelés leadása a webes felületen történik, az ott lévő megrendelő kitöltésével</text:span><text:span text:style-name="T42">. Fizetési módként<text:s/></text:span><text:span text:style-name="T43">készpénzfizetéses utánvételt</text:span><text:span text:style-name="T44">, bankkártyás fizetést<text:s/></text:span><text:span text:style-name="T45">és banki átutalásos fizetést<text:s/></text:span><text:span text:style-name="T46">tud választani. A megrendelés elektronikus elküldésével a vevő ajánlatot tesz, melyre a megrendeléstől számított 1 órán belül automatikusan visszaigazolást küldünk. A visszaigazolás minden esetben tartalmazza a fizetési módot, a rendelés értékét, a szállítási feltételeket, termékmegnevezést és darabszámot, valamint a vevő adatait</text:span><text:span text:style-name="T47">. Amennyiben a visszaigazolás – mely tartalmazza a megrendelés feltételeit – nem érkezik meg, a fogyasztó mentesül az ajánlati kötöttség alól. A rendelés leadása után elektronikus levélben az </text:span><text:a xlink:href="mailto:info@erdoskerteszet.hu" office:target-frame-name="_top" xlink:show="replace"><text:span text:style-name="T48">info@erdoskerteszet.hu</text:span></text:a><text:span text:style-name="T49"> címen van lehetőség adatmódosításra, a rendelés napján 16 óra 30 percig. A szerződés nyelve magyar. A megrendelés interneten kötött, de nem aláírt szerződésnek minősül, melynek tartalma iktatásra, archiválásra kerül, és utólagosan hozzáférhető, visszakereshető. Az iktatási szám minden esetben a megrendelés azonosítószáma. Az árak forintban értendők, az Áfát tartalmazzák.</text:span></text:p>
        </text:list-item>
      </text:list>
      <text:list text:style-name="WWNum4">
        <text:list-item text:start-value="2">
          <text:p text:style-name="P50"><text:span text:style-name="T51">A honlapon a megvásárolható termékek lényeges tulajdonságairól az egyes termékeknél szereplő leírásokban adunk tájékoztatást.</text:span></text:p>
        </text:list-item>
      </text:list>
      <text:list text:style-name="WWNum5">
        <text:list-item text:start-value="3">
          <text:p text:style-name="P52"><text:span text:style-name="T53">A termék végleges ára az ár, mely a megrendelés feldolgozását követően, a kiszállításról szóló értesítő levélben megadásra került. <text:s/>A<text:s/></text:span><text:span text:style-name="T54">Futárral történő házhoz kizárólag a Vevő kifejezett előzetes kérése alapján történik, ilyen esetben a megrendelt termékek vételárát és az esetleges szállítási költséget<text:s/></text:span><text:span text:style-name="T55">előzetesen kell a kiválasztott fizetési móddal kifizetni</text:span><text:span text:style-name="T56">.</text:span><text:span text:style-name="T57"><text:s text:c="3"/>A szállítás 14 munkanapon belül történik</text:span><text:span text:style-name="T58">. A csomag feladásáról e-mailben értesítjük.</text:span><text:span text:style-name="T59"><text:s/></text:span><text:span text:style-name="T60">A csomag futárnak történő átadását követő kiszállítási időpont módosítás esetén a Salvia Kft. nem vállal felelősséget a termék épségéért</text:span><text:span text:style-name="T61">.</text:span></text:p>
        </text:list-item>
      </text:list>
      <text:list text:style-name="WWNum6">
        <text:list-item text:start-value="4">
          <text:p text:style-name="P62"><text:span text:style-name="T63">Az adatbeviteli hibák<text:s/></text:span><text:span text:style-name="T64">javítása kapcsán Önnek a megrendelés során a megrendelés véglegesítése előtt folyamatosan lehetősége van az Ön által bevitt adatok módosítására (a böngészőben a vissza gombra kattintva az előző oldal nyílik meg, így akkor is javíthatóak a bevitt adatok, ha Ön már a következő oldalra lépett). Felhívjuk a figyelmét, hogy az Ön felelőssége, hogy az Ön által megadott adatok pontosan kerüljenek bevitelre, hiszen az Ön által megadott adatok alapján kerül számlázásra, illetve szállításra a termék. Ön a megrendelés</text:span><text:span text:style-name="T65">ével tudomásul veszi, hogy az Szolgáltató jogosult az Ön hibás adatbeviteléből, a pontatlanul megadott adatokból eredő minden kárát és költségét Önre hárítani. Az Szolgáltató a pontatlan adatbevitel alapján történő teljesítésért felelősségét kizárja. Felhívjuk a figyelmét arra, hogy a rosszul megadott e-mail cím vagy a postafiókhoz tartozó tárhely telítettsége a visszaigazolás kézbesítésének hiányát eredményezheti és meggátolhatja a szerződés létrejöttét.</text:span></text:p>
        </text:list-item>
      </text:list>
      <text:list text:style-name="WWNum7">
        <text:list-item text:start-value="5">
          <text:p text:style-name="P66"><text:span text:style-name="T67">Nyilvánvalóan hibásan feltüntetett árnak minősül:</text:span></text:p>
        </text:list-item>
      </text:list>
      <text:soft-page-break/>
      <text:list text:style-name="WWNum8">
        <text:list-item>
          <text:p text:style-name="P68"><text:span text:style-name="T69">0 Ft-os ár,</text:span></text:p>
        </text:list-item>
        <text:list-item>
          <text:p text:style-name="P70"><text:span text:style-name="T71">kedvezménnyel csökkentett, de a kedvezményt tévesen feltüntető ár (pl.: 1000 Ft-os termék esetén a 50 %-os kedvezmény feltüntetése mellett 100 Ft-ért kínált termék).</text:span></text:p>
        </text:list-item>
      </text:list>
      <text:p text:style-name="P72"><text:span text:style-name="T73">Hibás ár feltüntetése esetén Szolgáltató felajánlja a termék valós áron<text:s/></text:span><text:span text:style-name="T74">történő megvásárlásának lehetőségét, mely információ birtokában a Vásárló eldöntheti, hogy megrendeli valós áron a terméket vagy minden hátrányos jogkövetkezmény nélkül lemondja a megrendelést.</text:span></text:p>
      <text:list text:style-name="WWNum9">
        <text:list-item text:start-value="6">
          <text:p text:style-name="P75"><text:span text:style-name="T76">Amennyiben vásárolni szeretne, úgy<text:s/></text:span><text:span text:style-name="T77">minden<text:s/></text:span><text:span text:style-name="T78">vásárlás alkalmával meg kell adnia a vásárláshoz szükséges adatokat is, így a nevét, számlázási és szállítási adatait, e-mail címét</text:span><text:span text:style-name="T79">.</text:span><text:span text:style-name="T80"><text:s/></text:span><text:span text:style-name="T81">Regisztrációra, és vásárlói fiók létrehozására nincs lehetőség.</text:span><text:span text:style-name="T82"><text:s/>A felhasználók e-mail címük megadásával hozzájárulnak ahhoz, hogy az üzemeltető/ szolgáltató technikai jellegű üzenetet küldjön számukra. A regisztrált adatokat az üzemeltető kérelemre törli a rendszerből. A törlési kérelem biztonsági okokból csak akkor lesz érvényes, ha a törlési kérelmet a felhasználó e-mailben megerősíti, így elkerülhető, hogy valaki szándékosan vagy tévedésből mást töröljön a regisztrációs adatbázisból.<text:s/></text:span></text:p>
        </text:list-item>
      </text:list>
      <text:p text:style-name="P83"/>
      <text:list text:style-name="WWNum9" text:continue-numbering="true">
        <text:list-item>
          <text:p text:style-name="P84"><text:span text:style-name="T85">A Termék kiválasztása után a “Kosárba” gombra kattintva helyezhet – tetszőleges számú terméket a kosárba anélkül, hogy ezzel Önnek vásárlási- vagy fizetési kötelezettsége keletkezne, mivel a kosárba helyezés nem minősül ajánlattételnek.</text:span></text:p>
        </text:list-item>
      </text:list>
      <text:list text:style-name="WWNum11">
        <text:list-item text:start-value="8">
          <text:p text:style-name="P86"><text:span text:style-name="T87">A</text:span><text:span text:style-name="T88">mennyiben meggyőződött arról, hogy a kosár tartalma megfelel a megrendelni kívánt termékeknek, valamint az adatai helyesen szerepelnek, úgy a „Megrendelés” gombra kattintva zárhatja le megrendelését. A honlapon közölt információk nem minősülnek az Szolgáltató részéről szerződés megkötésére vonatkozó ajánlatnak. A jelen ÁSZF hatálya alá tartozó megrendelések esetén Ön minősül ajánlattevőnek.</text:span></text:p>
        </text:list-item>
      </text:list>
      <text:list text:style-name="WWNum12">
        <text:list-item text:start-value="9">
          <text:p text:style-name="P89"><text:span text:style-name="T90">A fizetendő végösszeg a megrendelés összesítője és visszaigazoló levél alapján minden költséget tartalmaz. A számlát elektronikus úton küldjük. Kérjük a csomagot kézbesítéskor a kézbesítő előtt szíveskedjék megvizsgálni, és esetlegesen a termékeken észlelt sérülés, vagy hiány esetén kérje jegyzőkönyv felvételét és ne vegye át a csomagot. Utólagos, jegyzőkönyv nélküli reklamációt nem áll módunkban elfogadni.</text:span></text:p>
        </text:list-item>
      </text:list>
      <text:list text:style-name="WWNum13">
        <text:list-item text:start-value="10">
          <text:p text:style-name="P91"><text:span text:style-name="T92">A 45/2014. (II. 26.) Korm. rendelet értelmében a vásárló indoklás nélkül elállhat a vásárlástól a kézhezvételtől (termék átvételétől) számított 14 napon belül. A vásárló elállási jogát az erre vonatkozó egyértelmű nyilatkozat útján, illetőleg a 45/2014. (II. 26.) Korm. rendelet 2. számú mellékletében található nyilatkozat-minta felhasználásával gyakorolhatja.</text:span></text:p>
        </text:list-item>
      </text:list>
      <text:list text:style-name="WWNum14">
        <text:list-item text:start-value="11">
          <text:p text:style-name="P93"><text:span text:style-name="T94">A vevő elállási jogát a szerződés megkötésének napja, és a termék átvételének napja közötti időszakban is gyakorolhatja.</text:span></text:p>
        </text:list-item>
      </text:list>
      <text:list text:style-name="WWNum15">
        <text:list-item>
          <text:p text:style-name="P95"><text:span text:style-name="T96">Kézhezvétel (termék átvételének) időpontja a házhoz szállítás esetében a Szolgáltatótól/ futártól történő átvétel időpontja. Az időpont számlával, ill. a futártól kapott nyugtával bizonyíthatóak. Személyes átvételi mód nem zárja ki az elállási jog érvényesítését.</text:span></text:p>
        </text:list-item>
      </text:list>
      <text:list text:style-name="WWNum16">
        <text:list-item>
          <text:p text:style-name="P97"><text:span text:style-name="T98">Elállás esetén a terméket saját költségén küldje vissza a Szolgáltató címére (1171<text:s/></text:span><text:span text:style-name="T99">Budapest, Edző utca 12.), és haladéktalanul, de legkésőbb a visszaérkezésétől számított 14 napon belül visszatérítjük a visszaküldött termék(ek) vételárát, valamint az esetlegesen felmerült egyéb költségeket.<text:s/></text:span><text:soft-page-break/><text:span text:style-name="T100">Szállítási díjat a teljes rendeléstől való elállás esetén térítünk vissza. Elállás esetén a vásárlót kizárólag a termék visszaküldésének költsége terheli. A termék(ek) vételárát és a szállítási költséget (illetőleg a vásárló által ellenszolgáltatásként megfizetett összeget) csak akkor áll módunkban vis</text:span><text:span text:style-name="T101">szatéríteni, ha a vásárló a terméke(ke)t visszaszolgáltatta vagy kétséget kizáróan igazolta, hogy az(oka)t az elállási szándék bejelentésétől számított 14 napon belül visszaküldte: a kettő közül a korábbi időpontot vesszük figyelembe.</text:span></text:p>
        </text:list-item>
      </text:list>
      <text:list text:style-name="WWNum17">
        <text:list-item>
          <text:p text:style-name="P102"><text:span text:style-name="T103">A visszatérítés során az eredeti ügylet során alkalmazott fizetési móddal azonos fizetési módot alkalmazunk, kivéve, ha más fizetési mód alkalmazásához kifejezett belegyezését adta. Más visszatérítési mód alkalmazása esetén a Vevőt semmilyen többletköltség nem terheli.</text:span></text:p>
        </text:list-item>
      </text:list>
      <text:list text:style-name="WWNum18">
        <text:list-item>
          <text:p text:style-name="P104"><text:span text:style-name="T105">Utánvéttel visszaküldött csomagok átvételére nincs lehetőségünk.</text:span></text:p>
        </text:list-item>
      </text:list>
      <text:list text:style-name="WWNum19">
        <text:list-item>
          <text:p text:style-name="P106"><text:span text:style-name="T107">Szolgáltató követelheti az áru nem rendeltetésszerű használatából fakadó károk megtérítését.</text:span></text:p>
        </text:list-item>
      </text:list>
      <text:list text:style-name="WWNum20">
        <text:list-item text:start-value="12">
          <text:p text:style-name="P108"><text:span text:style-name="T109">A megrendelt termékek hibája esetén a Vevő a Polgári Törvénykönyvről szóló 2013. évi V. törvény rendelkezései alapján kellékszavatossági igényt érvényesíthet a Szolgáltatóval szemben. A kellékszavatossági igénye érvényesítése során a Vevő kérheti a kicserélését, kivéve, ha a kicserélés lehetetlen, vagy a Szolgáltató számára aránytalan többletköltséggel járna. Ha a Vevő a kicserélést nem kérte illetve kérhette, arányos árleszállítást igényelhet, vagy elállhat a szerződéstől, ha a kicserélést a Szolgáltató ne</text:span><text:span text:style-name="T110">m vállalta, nem tudta elvégezni, vagy ha a kijavításhoz vagy kicseréléshez fűződő érdeke megszűnt. Az érdekmúlás érdemi bizonyítása a Vevő kötelessége. Jelentéktelen hiba miatt elállásnak nincs helye. A Vevő a választott kellékszavatossági jogáról egy másikra is áttérhet, az áttérés költségét azonban viselnie kell, kivéve, ha az indokolt volt, vagy arra a Szolgáltató adott okot. A vevő köteles a hibát annak felfedezése után haladéktalanul közölni. Az átvett élő növények vonatkozásába a Szolgáltató az átadás</text:span><text:span text:style-name="T111"><text:s/>során egyeztet a Vevővel azok minősége kapcsán, és a Vevő köteles az átvett növényeket megvizsgálni.</text:span></text:p>
        </text:list-item>
      </text:list>
      <text:list text:style-name="WWNum21">
        <text:list-item text:start-value="13">
          <text:p text:style-name="P112"><text:span text:style-name="T113">A Szolgáltató megtesz mindent azért, hogy az oldalain megjelenő adatok (termékek ára, elérhetősége, leírása, stb.) a lehető legpontosabbak legyenek. A nyilvánvalóan téves, rendszerhibából származó 0 v. 1 Ft-os ár nem minősül ajánlattételre való felhívásnak. Az esetlegesen előforduló hibákért a Szolgáltató felelősségére a 45/2014. (II. 26.) kormányrendeletben és a Ptk.-ban rögzített rendelkezések irányadóak.</text:span></text:p>
        </text:list-item>
      </text:list>
      <text:list text:style-name="WWNum22">
        <text:list-item text:start-value="14">
          <text:p text:style-name="P114"><text:span text:style-name="T115">Vásárlástól való elállási joga mellett – annak korlátozása nélkül – lehetősége van arra, hogy bármilyen átvételi módon rendelt kiadványait kicserélje. Erre a kézbesítés napjától számított 8 munkanapon belül van lehetősége, amennyiben a vásárlást igazoló nyugtát vagy számlát megőrizte. A csere a Szolgáltató székhelyén lebonyolítható munkanapokon 10 és 14 óra között.</text:span></text:p>
        </text:list-item>
      </text:list>
      <text:list text:style-name="WWNum23">
        <text:list-item text:start-value="15">
          <text:p text:style-name="P116"><text:span text:style-name="T117">Felelősség korlátozása: A Salvia Kft. nem felelős az esetleges károkért az alábbi esetekben:</text:span></text:p>
        </text:list-item>
      </text:list>
      <text:p text:style-name="P118"><text:span text:style-name="T119">– A </text:span><text:a xlink:href="https://erdoskerteszet.hu/" office:target-frame-name="_top" xlink:show="replace"><text:span text:style-name="T120">https://erdoskerteszet.hu</text:span></text:a><text:span text:style-name="T121"> weboldal használatából, vagy üzemzavarából,</text:span></text:p>
      <text:p text:style-name="P122"><text:span text:style-name="T123">– az adatok bárki által történő megváltoztatásából,</text:span></text:p>
      <text:p text:style-name="P124"><text:span text:style-name="T125">– az információtovábbítási késedelemből adódó,</text:span></text:p>
      <text:soft-page-break/>
      <text:p text:style-name="P126"><text:span text:style-name="T127">– vírusok által okozott,</text:span></text:p>
      <text:p text:style-name="P128"><text:span text:style-name="T129">– szoftverhibából, internetes hálózat hibájából, egyéb technikai jellegű hibából eredő</text:span></text:p>
      <text:p text:style-name="P130"><text:span text:style-name="T131">– vonal, vagy rendszerhibából adódó<text:s/></text:span><text:span text:style-name="T132">károkért.</text:span></text:p>
      <text:p text:style-name="P133"><text:span text:style-name="T134">III. Egyéb rendelkezések</text:span></text:p>
      <text:p text:style-name="P135"><text:span text:style-name="T136">A Szolgáltató jogosult a vásárlás feltételeit és szabályait, a jelen szabályzatot bármikor indoklás és külön értesítés nélkül, egyoldalúan módosítani. A módosítások a közzétételük időpontjától kezdve hatályosak és alkalmazandók. Árváltozás esetén a változást megelőzően feladott megrendelés esetében a régi – a</text:span></text:p>
      <text:p text:style-name="P137"><text:span text:style-name="T138">változást megelőző és a vásárlónak visszaigazolt – ár érvényes és kerül felszámításra.</text:span></text:p>
      <text:list text:style-name="WWNum24">
        <text:list-item text:start-value="1">
          <text:p text:style-name="P139"><text:span text:style-name="T140">A Szolgáltató rendszere a felhasználók aktivitásáról nem gyűjt adatot és a felhasználók által a regisztrációkor megadott egyéb adatokat más internetes honlapok vagy szolgáltatások igénybevételekor keletkező adatokkal nem köti össze.</text:span></text:p>
        </text:list-item>
      </text:list>
      <text:list text:style-name="WWNum25">
        <text:list-item text:start-value="2">
          <text:p text:style-name="P141"><text:span text:style-name="T142">A Szolgáltató nem küld sem hírlevelet sem egyéb reklám levelet a Fogyasztó részére.</text:span></text:p>
        </text:list-item>
      </text:list>
      <text:list text:style-name="WWNum26">
        <text:list-item text:start-value="3">
          <text:p text:style-name="P143"><text:span text:style-name="T144">Megrendelésével kapcsolatos bármilyen kérdésével, észrevételével<text:s/></text:span><text:span text:style-name="T145">forduljon<text:s/></text:span><text:span text:style-name="T146">hozzánk</text:span><text:span text:style-name="T147"><text:s/>a </text:span><text:span text:style-name="T148">1171 Budapest, Edző u. 12</text:span><text:span text:style-name="T149">.</text:span><text:span text:style-name="T150"><text:s/>címen. illetve a +36 20 590 8665-es telefonszámon (munkanapokon 10:00-14:00 között).</text:span></text:p>
        </text:list-item>
      </text:list>
      <text:list text:style-name="WWNum27">
        <text:list-item text:start-value="4">
          <text:p text:style-name="P151"><text:span text:style-name="T152">Fogyasztói panaszügyintézés írásban ill. telefonon történik az ügyfélszolgálaton keresztül, az info@erdoskerteszet.hu címen, valamint a +36 20 590 8665-es telefonszámon. (munkanapokon 10:00-14:00 között).</text:span></text:p>
        </text:list-item>
      </text:list>
      <text:list text:style-name="WWNum28">
        <text:list-item text:start-value="5">
          <text:p text:style-name="P153"><text:span text:style-name="T154">A Szolgáltatóval szemben felmerülő vitás ügyek<text:s/></text:span><text:span text:style-name="T155">(fogyasztói jogvita) egyszerű, gyors, bíróságon kívüli rendezése céljából békéltető testület eljárását kezdeményezheti. A Szolgáltató székhelye szerint illetékes békéltető testület: Budapesti Békéltető Testület; 1016 Budapest, Krisztina körút 99. III. emelet 310.; levelezési cím: 1253 Budapest, Pf.:10.</text:span></text:p>
        </text:list-item>
      </text:list>
      <text:p text:style-name="P156"><text:span text:style-name="T157">Hatályos: 202</text:span><text:span text:style-name="T158">1</text:span><text:span text:style-name="T159">. február 28-tól visszavonásig és/vagy módosításáig.</text:spa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7%" fo:background-color="transparent" style:tab-stop-distance="0.4916in"/>
      <style:text-properties style:font-name="Calibri" style:font-name-asian="SimSun"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u" fo:country="HU" style:language-asian="en" style:country-asian="US" style:language-complex="ar" style:country-complex="SA" style:text-combine="none" fo:hyphenate="true"/>
    </style:default-style>
    <style:style style:name="Címsor2" style:display-name="Címsor 2" style:family="paragraph" style:parent-style-name="Standard" style:next-style-name="Textbody" style:default-outline-level="2">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8pt" style:font-size-asian="18pt" style:font-size-complex="18pt" style:language-asian="hu" style:country-asian="HU" fo:hyphenate="false"/>
    </style:style>
    <style:style style:name="Normál" style:display-name="Normál" style:family="paragraph">
      <style:text-properties fo:hyphenate="false"/>
    </style:style>
    <style:style style:name="Bekezdésalapbetűtípusa" style:display-name="Bekezdés alapbetűtípusa"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Arial" fo:hyphenate="false"/>
    </style:style>
    <style:style style:name="Képaláírás" style:display-name="Képaláírás" style:family="paragraph" style:parent-style-name="Standard">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NormálWeb" style:display-name="Normál (Web)" style:family="paragraph" style:parent-style-name="Standard">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hu" style:country-asian="HU" fo:hyphenate="false"/>
    </style:style>
    <style:style style:name="Heading2Char" style:display-name="Heading 2 Char" style:family="text" style:parent-style-name="Bekezdésalapbetűtípusa">
      <style:text-properties style:font-name="Times New Roman" style:font-name-asian="Times New Roman" style:font-name-complex="Times New Roman" fo:font-weight="bold" style:font-weight-asian="bold" style:font-weight-complex="bold" fo:font-size="18pt" style:font-size-asian="18pt" style:font-size-complex="18pt" style:language-asian="hu" style:country-asian="HU"/>
    </style:style>
    <style:style style:name="StrongEmphasis" style:display-name="Strong Emphasis" style:family="text" style:parent-style-name="Bekezdésalapbetűtípusa">
      <style:text-properties fo:font-weight="bold" style:font-weight-asian="bold" style:font-weight-complex="bold"/>
    </style:style>
    <style:style style:name="Internetlink" style:display-name="Internet link" style:family="text" style:parent-style-name="Bekezdésalapbetűtípusa">
      <style:text-properties fo:color="#0000FF" style:text-underline-type="single" style:text-underline-style="solid" style:text-underline-width="auto" style:text-underline-mode="continuous" style:text-underline-color="font-color"/>
    </style:style>
    <style:style style:name="ListLabel1" style:display-name="ListLabel 1" style:family="text">
      <style:text-properties fo:font-size="10pt" style:font-size-asian="10pt"/>
    </style:style>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4" style:display-name="WWNum4">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5" style:display-name="WWNum5">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6" style:display-name="WWNum6">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7" style:display-name="WWNum7">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8LVL1" style:family="text">
      <style:text-properties style:font-name="Symbol"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9" style:display-name="WWNum9">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10" style:display-name="WWNum10">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11" style:display-name="WWNum11">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12" style:display-name="WWNum12">
      <text:list-level-style-number text:leve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13" style:display-name="WWNum13">
      <text:list-level-style-number text:leve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14" style:display-name="WWNum14">
      <text:list-level-style-number text:level="1" style:num-suffix="."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15LVL1" style:family="text">
      <style:text-properties style:font-name="Symbol" fo:font-size="10pt" style:font-size-asian="10pt"/>
    </style:style>
    <style:style style:name="WW_CharLFO15LVL2" style:family="text">
      <style:text-properties style:font-name="Symbol" fo:font-size="10pt" style:font-size-asian="10pt"/>
    </style:style>
    <style:style style:name="WW_CharLFO15LVL3" style:family="text">
      <style:text-properties style:font-name="Symbol" fo:font-size="10pt" style:font-size-asian="10pt"/>
    </style:style>
    <style:style style:name="WW_CharLFO15LVL4" style:family="text">
      <style:text-properties style:font-name="Symbol" fo:font-size="10pt" style:font-size-asian="10pt"/>
    </style:style>
    <style:style style:name="WW_CharLFO15LVL5" style:family="text">
      <style:text-properties style:font-name="Symbol" fo:font-size="10pt" style:font-size-asian="10pt"/>
    </style:style>
    <style:style style:name="WW_CharLFO15LVL6" style:family="text">
      <style:text-properties style:font-name="Symbol" fo:font-size="10pt" style:font-size-asian="10pt"/>
    </style:style>
    <style:style style:name="WW_CharLFO15LVL7" style:family="text">
      <style:text-properties style:font-name="Symbol" fo:font-size="10pt" style:font-size-asian="10pt"/>
    </style:style>
    <style:style style:name="WW_CharLFO15LVL8" style:family="text">
      <style:text-properties style:font-name="Symbol" fo:font-size="10pt" style:font-size-asian="10pt"/>
    </style:style>
    <style:style style:name="WW_CharLFO15LVL9" style:family="text">
      <style:text-properties style:font-name="Symbol" fo:font-size="10pt" style:font-size-asian="10pt"/>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16LVL1" style:family="text">
      <style:text-properties style:font-name="Symbol" fo:font-size="10pt" style:font-size-asian="10pt"/>
    </style:style>
    <style:style style:name="WW_CharLFO16LVL2" style:family="text">
      <style:text-properties style:font-name="Symbol" fo:font-size="10pt" style:font-size-asian="10pt"/>
    </style:style>
    <style:style style:name="WW_CharLFO16LVL3" style:family="text">
      <style:text-properties style:font-name="Symbol" fo:font-size="10pt" style:font-size-asian="10pt"/>
    </style:style>
    <style:style style:name="WW_CharLFO16LVL4" style:family="text">
      <style:text-properties style:font-name="Symbol" fo:font-size="10pt" style:font-size-asian="10pt"/>
    </style:style>
    <style:style style:name="WW_CharLFO16LVL5" style:family="text">
      <style:text-properties style:font-name="Symbol" fo:font-size="10pt" style:font-size-asian="10pt"/>
    </style:style>
    <style:style style:name="WW_CharLFO16LVL6" style:family="text">
      <style:text-properties style:font-name="Symbol" fo:font-size="10pt" style:font-size-asian="10pt"/>
    </style:style>
    <style:style style:name="WW_CharLFO16LVL7" style:family="text">
      <style:text-properties style:font-name="Symbol" fo:font-size="10pt" style:font-size-asian="10pt"/>
    </style:style>
    <style:style style:name="WW_CharLFO16LVL8" style:family="text">
      <style:text-properties style:font-name="Symbol" fo:font-size="10pt" style:font-size-asian="10pt"/>
    </style:style>
    <style:style style:name="WW_CharLFO16LVL9" style:family="text">
      <style:text-properties style:font-name="Symbol" fo:font-size="10pt" style:font-size-asian="10pt"/>
    </style:style>
    <text:list-style style:name="WWNum16" style:display-name="WWNum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17LVL1" style:family="text">
      <style:text-properties style:font-name="Symbol" fo:font-size="10pt" style:font-size-asian="10pt"/>
    </style:style>
    <style:style style:name="WW_CharLFO17LVL2" style:family="text">
      <style:text-properties style:font-name="Symbol" fo:font-size="10pt" style:font-size-asian="10pt"/>
    </style:style>
    <style:style style:name="WW_CharLFO17LVL3" style:family="text">
      <style:text-properties style:font-name="Symbol" fo:font-size="10pt" style:font-size-asian="10pt"/>
    </style:style>
    <style:style style:name="WW_CharLFO17LVL4" style:family="text">
      <style:text-properties style:font-name="Symbol" fo:font-size="10pt" style:font-size-asian="10pt"/>
    </style:style>
    <style:style style:name="WW_CharLFO17LVL5" style:family="text">
      <style:text-properties style:font-name="Symbol" fo:font-size="10pt" style:font-size-asian="10pt"/>
    </style:style>
    <style:style style:name="WW_CharLFO17LVL6" style:family="text">
      <style:text-properties style:font-name="Symbol" fo:font-size="10pt" style:font-size-asian="10pt"/>
    </style:style>
    <style:style style:name="WW_CharLFO17LVL7" style:family="text">
      <style:text-properties style:font-name="Symbol" fo:font-size="10pt" style:font-size-asian="10pt"/>
    </style:style>
    <style:style style:name="WW_CharLFO17LVL8" style:family="text">
      <style:text-properties style:font-name="Symbol" fo:font-size="10pt" style:font-size-asian="10pt"/>
    </style:style>
    <style:style style:name="WW_CharLFO17LVL9" style:family="text">
      <style:text-properties style:font-name="Symbol" fo:font-size="10pt" style:font-size-asian="10pt"/>
    </style:style>
    <text:list-style style:name="WWNum17" style:display-name="WWNum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18LVL1" style:family="text">
      <style:text-properties style:font-name="Symbol" fo:font-size="10pt" style:font-size-asian="10pt"/>
    </style:style>
    <style:style style:name="WW_CharLFO18LVL2" style:family="text">
      <style:text-properties style:font-name="Symbol" fo:font-size="10pt" style:font-size-asian="10pt"/>
    </style:style>
    <style:style style:name="WW_CharLFO18LVL3" style:family="text">
      <style:text-properties style:font-name="Symbol" fo:font-size="10pt" style:font-size-asian="10pt"/>
    </style:style>
    <style:style style:name="WW_CharLFO18LVL4" style:family="text">
      <style:text-properties style:font-name="Symbol" fo:font-size="10pt" style:font-size-asian="10pt"/>
    </style:style>
    <style:style style:name="WW_CharLFO18LVL5" style:family="text">
      <style:text-properties style:font-name="Symbol" fo:font-size="10pt" style:font-size-asian="10pt"/>
    </style:style>
    <style:style style:name="WW_CharLFO18LVL6" style:family="text">
      <style:text-properties style:font-name="Symbol" fo:font-size="10pt" style:font-size-asian="10pt"/>
    </style:style>
    <style:style style:name="WW_CharLFO18LVL7" style:family="text">
      <style:text-properties style:font-name="Symbol" fo:font-size="10pt" style:font-size-asian="10pt"/>
    </style:style>
    <style:style style:name="WW_CharLFO18LVL8" style:family="text">
      <style:text-properties style:font-name="Symbol" fo:font-size="10pt" style:font-size-asian="10pt"/>
    </style:style>
    <style:style style:name="WW_CharLFO18LVL9" style:family="text">
      <style:text-properties style:font-name="Symbol" fo:font-size="10pt" style:font-size-asian="10pt"/>
    </style:style>
    <text:list-style style:name="WWNum18" style:display-name="WWNum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WW_CharLFO19LVL1" style:family="text">
      <style:text-properties style:font-name="Symbol" fo:font-size="10pt" style:font-size-asian="10pt"/>
    </style:style>
    <style:style style:name="WW_CharLFO19LVL2" style:family="text">
      <style:text-properties style:font-name="Symbol" fo:font-size="10pt" style:font-size-asian="10pt"/>
    </style:style>
    <style:style style:name="WW_CharLFO19LVL3" style:family="text">
      <style:text-properties style:font-name="Symbol" fo:font-size="10pt" style:font-size-asian="10pt"/>
    </style:style>
    <style:style style:name="WW_CharLFO19LVL4" style:family="text">
      <style:text-properties style:font-name="Symbol" fo:font-size="10pt" style:font-size-asian="10pt"/>
    </style:style>
    <style:style style:name="WW_CharLFO19LVL5" style:family="text">
      <style:text-properties style:font-name="Symbol" fo:font-size="10pt" style:font-size-asian="10pt"/>
    </style:style>
    <style:style style:name="WW_CharLFO19LVL6" style:family="text">
      <style:text-properties style:font-name="Symbol" fo:font-size="10pt" style:font-size-asian="10pt"/>
    </style:style>
    <style:style style:name="WW_CharLFO19LVL7" style:family="text">
      <style:text-properties style:font-name="Symbol" fo:font-size="10pt" style:font-size-asian="10pt"/>
    </style:style>
    <style:style style:name="WW_CharLFO19LVL8" style:family="text">
      <style:text-properties style:font-name="Symbol" fo:font-size="10pt" style:font-size-asian="10pt"/>
    </style:style>
    <style:style style:name="WW_CharLFO19LVL9" style:family="text">
      <style:text-properties style:font-name="Symbol" fo:font-size="10pt" style:font-size-asian="10pt"/>
    </style:style>
    <text:list-style style:name="WWNum19" style:display-name="WWNum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WWNum20" style:display-name="WWNum20">
      <text:list-level-style-number text:level="1" style:num-suffix="."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1" style:display-name="WWNum21">
      <text:list-level-style-number text:level="1" style:num-suffix="."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2" style:display-name="WWNum22">
      <text:list-level-style-number text:level="1" style:num-suffix="."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3" style:display-name="WWNum23">
      <text:list-level-style-number text:level="1" style:num-suffix="." style:num-format="1" text:start-value="1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4" style:display-name="WWNum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5" style:display-name="WWNum25">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6" style:display-name="WWNum26">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7" style:display-name="WWNum27">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8" style:display-name="WWNum28">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HP HP</meta:initial-creator>
    <dc:creator>dr. Molnár Gergő</dc:creator>
    <meta:creation-date>2026-07-22T18:52:00Z</meta:creation-date>
    <dc:date>2026-07-22T18:54:00Z</dc:date>
    <meta:template xlink:href="Normal" xlink:type="simple"/>
    <meta:editing-cycles>5</meta:editing-cycles>
    <meta:editing-duration>PT18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5" meta:paragraph-count="28" meta:word-count="1794" meta:character-count="14152" meta:row-count="103" meta:non-whitespace-character-count="12386"/>
  </office:meta>
</office:document-meta>
</file>